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mooswandl"/><text:bookmark-start text:name="__RefHeading___mooswandl_1"/><text:bookmark-start text:name="mooswandl"/>Mooswandl<text:bookmark-end text:name="__RefHeading___mooswandl_1"/><text:bookmark-end text:name="moos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erner Kübler mit Georg Möbs (195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urch die O-Wand des separat stehenden Pfeilers zw. eigentlicher Frühstückswand und dem Pfeiler unterhalb des Einstiegsbands von Raucherwandl (Falkenwand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-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-</text:p>
      <text:p text:style-name="Text_20_body"><text:span text:style-name="Strong_20_Emphasis"><text:a xlink:type="simple" xlink:href="http://91.98.87.183/akn/felsen/fruehstueckswand/moos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2:46</meta:creation-date>
    <dc:creator>Generated</dc:creator>
    <dc:date>2026-08-12T16::02:46</dc:date>
    <dc:language>en-US</dc:language>
    <meta:editing-cycles>1</meta:editing-cycles>
    <meta:editing-duration>PT0S</meta:editing-duration>
    <dc:title>felsen:fruehstueckswand:mooswandl</dc:title>
  </office:meta>
</office:document-meta>
</file>