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nabelreiter"/><text:bookmark-start text:name="__RefHeading___nabelreiter_1"/><text:bookmark-start text:name="nabelreiter"/>Nabelreiter<text:bookmark-end text:name="__RefHeading___nabelreiter_1"/><text:bookmark-end text:name="nabelrei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8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Route durchzieht das Massiv von links nach rechts. Einstieg wie <text:a xlink:type="simple" xlink:href="http://91.98.87.183/felsen/sass_maor/vagabundenriss" text:style-name="Internet_20_link" text:visited-style-name="Visited_20_Internet_20_Link">Vagabundenriss</text:a> (<text:a xlink:type="simple" xlink:href="http://91.98.87.183/felsen/sass_maor" text:style-name="Internet_20_link" text:visited-style-name="Visited_20_Internet_20_Link">Sass Maor</text:a>). Nach der kurzen Einstiegsverschneidung auf dem Band nach rechts und um die SW-Kante des Massivs (BH von<text:a xlink:type="simple" xlink:href="http://91.98.87.183/felsen/fruehstueckswand/fruehstueckskante" text:style-name="Internet_20_link" text:visited-style-name="Visited_20_Internet_20_Link">Frühstückskante</text:a>). Waagrecht zu BH von <text:a xlink:type="simple" xlink:href="http://91.98.87.183/felsen/fruehstueckswand/offenburger_weg" text:style-name="Internet_20_link" text:visited-style-name="Visited_20_Internet_20_Link">Offenburger Weg</text:a>. Etwas absteigen und um die Kante, den <text:a xlink:type="simple" xlink:href="http://91.98.87.183/felsen/fruehstueckswand/gaiserriss" text:style-name="Internet_20_link" text:visited-style-name="Visited_20_Internet_20_Link">Gaiserriss</text:a> queren und wieder etwas absteigend auf das Band mit Bh von <text:a xlink:type="simple" xlink:href="http://91.98.87.183/felsen/fruehstueckswand/alte_fruehstueckswand" text:style-name="Internet_20_link" text:visited-style-name="Visited_20_Internet_20_Link">Alte Frühstückswand</text:a>. Über <text:a xlink:type="simple" xlink:href="http://91.98.87.183/felsen/fruehstueckswand/alte_fruehstueckswand" text:style-name="Internet_20_link" text:visited-style-name="Visited_20_Internet_20_Link">Alte Frühstückswand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fruehstueckswand/alte_fruehstueckswand" text:style-name="Internet_20_link" text:visited-style-name="Visited_20_Internet_20_Link">Alte Frühstückswand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Selten begangen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fruehstueckswand/nabelreit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15</meta:creation-date>
    <dc:creator>Generated</dc:creator>
    <dc:date>2026-08-12T16::04:15</dc:date>
    <dc:language>en-US</dc:language>
    <meta:editing-cycles>1</meta:editing-cycles>
    <meta:editing-duration>PT0S</meta:editing-duration>
    <dc:title>felsen:fruehstueckswand:nabelreiter</dc:title>
  </office:meta>
</office:document-meta>
</file>