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offenburger_weg"/><text:bookmark-start text:name="__RefHeading___offenburger_weg_1"/><text:bookmark-start text:name="offenburger_weg"/>Offenburger Weg<text:bookmark-end text:name="__RefHeading___offenburger_weg_1"/><text:bookmark-end text:name="offenburger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Ludwig Hall mit Roman Jörger (1927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urch den markanten Kamin im linken Wandteil. Zwischenstand am 2. BH möglich (dort Wandbuch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Block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an Stand von <text:a xlink:type="simple" xlink:href="http://91.98.87.183/felsen/fruehstueckswand/alte_fruehstueckswand" text:style-name="Internet_20_link" text:visited-style-name="Visited_20_Internet_20_Link">Alte Frühstückswand</text:a></text:p>
        </text:list-item>
      </text:list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Wandbuch auf Höhe des 2. BH.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fruehstueckswand/offenburger_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42</meta:creation-date>
    <dc:creator>Generated</dc:creator>
    <dc:date>2026-08-12T16::03:42</dc:date>
    <dc:language>en-US</dc:language>
    <meta:editing-cycles>1</meta:editing-cycles>
    <meta:editing-duration>PT0S</meta:editing-duration>
    <dc:title>felsen:fruehstueckswand:offenburger_weg</dc:title>
  </office:meta>
</office:document-meta>
</file>