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ostriss_funny_hill"/><text:bookmark-start text:name="__RefHeading___ostriss_funny_hill_1"/><text:bookmark-start text:name="ostriss_funny_hill"/>Ostriss (Funny Hill)<text:bookmark-end text:name="__RefHeading___ostriss_funny_hill_1"/><text:bookmark-end text:name="ostriss_funny_hil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ichael Hummel mit Bernd Kullmann (1979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ersten großen Absatz den linken Riss hinauf. Ca. 5 m unter dem Kantenabsatz nach rechts in den Parallelriss wechseln und diesem zur O-Kante folgen. Zuletzt links der Kante zu St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fruehstueckswand/alte_fruehstueckswand" text:style-name="Internet_20_link" text:visited-style-name="Visited_20_Internet_20_Link">Alte Frühstückswand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 von <text:a xlink:type="simple" xlink:href="http://91.98.87.183/felsen/fruehstueckswand/alte_fruehstueckswand" text:style-name="Internet_20_link" text:visited-style-name="Visited_20_Internet_20_Link">Alte Frühstückswand</text:a>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Gefährlich, da Griffe etwas unzuverlässig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fruehstueckswand/ostriss_funny_hil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2:59</meta:creation-date>
    <dc:creator>Generated</dc:creator>
    <dc:date>2026-08-12T17::12:59</dc:date>
    <dc:language>en-US</dc:language>
    <meta:editing-cycles>1</meta:editing-cycles>
    <meta:editing-duration>PT0S</meta:editing-duration>
    <dc:title>felsen:fruehstueckswand:ostriss_funny_hill</dc:title>
  </office:meta>
</office:document-meta>
</file>