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v2a"/><text:bookmark-start text:name="__RefHeading___v2a_1"/><text:bookmark-start text:name="v2a"/>V2a<text:bookmark-end text:name="__RefHeading___v2a_1"/><text:bookmark-end text:name="v2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Christian Fütterer (Datum nicht bekannt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Fuss der zentralen <text:a xlink:type="simple" xlink:href="http://91.98.87.183/felsen/falkenwand" text:style-name="Internet_20_link" text:visited-style-name="Visited_20_Internet_20_Link">Falkenwand</text:a> eine Rinne links des Turms mit den Routen „Verwehte Spuren“ und „Damoklesweg“ ca. 20m hinauf unter abdrängende, kurze Wand. Den BH fol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</text:p>
        </text:list-item>
        <text:list-item>
          <text:p text:style-name="List_20_1_Content_Last"> Abseilen an 4. BH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m 4. BH</text:p>
        </text:list-item>
      </text:list>
      <text:p text:style-name="Text_20_body"><text:span text:style-name="Strong_20_Emphasis"><text:a xlink:type="simple" xlink:href="http://91.98.87.183/akn/felsen/fruehstueckswand/v2a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6:22</meta:creation-date>
    <dc:creator>Generated</dc:creator>
    <dc:date>2026-08-12T16::36:22</dc:date>
    <dc:language>en-US</dc:language>
    <meta:editing-cycles>1</meta:editing-cycles>
    <meta:editing-duration>PT0S</meta:editing-duration>
    <dc:title>felsen:fruehstueckswand:v2a</dc:title>
  </office:meta>
</office:document-meta>
</file>