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elsen:fuenf_grat_plateau:studentenriss"/><text:bookmark-start text:name="__RefHeading___studentenriss_1"/><text:bookmark-start text:name="studentenriss"/>Studentenriss<text:bookmark-end text:name="__RefHeading___studentenriss_1"/><text:bookmark-end text:name="studentenriss"/></text:h>
      <text:h text:style-name="Heading_20_3" text:outline-level="3"><text:bookmark-start text:name="__RefHeading___zwischenhaken_2"/><text:bookmark-start text:name="zwischenhaken"/>Zwischenhaken<text:bookmark-end text:name="__RefHeading___zwischenhaken_2"/><text:bookmark-end text:name="zwischenhaken"/></text:h>
      <text:p text:style-name="Text_20_body">2 BH</text:p>
      <text:h text:style-name="Heading_20_3" text:outline-level="3"><text:bookmark-start text:name="__RefHeading___erstbegeher_3"/><text:bookmark-start text:name="erstbegeher"/>Erstbegeher<text:bookmark-end text:name="__RefHeading___erstbegeher_3"/><text:bookmark-end text:name="erstbegeher"/></text:h>
      <text:p text:style-name="Text_20_body">Dr. Blenz und Genossen 1913</text:p>
      <text:h text:style-name="Heading_20_3" text:outline-level="3"><text:bookmark-start text:name="__RefHeading___historie_4"/><text:bookmark-start text:name="historie"/>Historie<text:bookmark-end text:name="__RefHeading___historie_4"/><text:bookmark-end text:name="historie"/></text:h>
      <text:p text:style-name="Text_20_body">Ursprünglicher Schwierigkeitsgrad: 3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Immer dem breiten Riss folgen, nach dem 1. BH schwerste Stelle, dann links des Risses leichter. Komplett spreizend möglich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vom <text:span text:style-name="Strong_20_Emphasis">„oberen Felsenweg“</text:span>, dann Abseilen am Standhaken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haken am Gipfel-Plateau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zu Fuß zum <text:span text:style-name="Strong_20_Emphasis">„oberen Felsenweg“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6:26</meta:creation-date>
    <dc:creator>Generated</dc:creator>
    <dc:date>2026-08-12T16::06:26</dc:date>
    <dc:language>en-US</dc:language>
    <meta:editing-cycles>1</meta:editing-cycles>
    <meta:editing-duration>PT0S</meta:editing-duration>
    <dc:title>felsen:fuenf_grat_plateau:studentenriss</dc:title>
  </office:meta>
</office:document-meta>
</file>