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ruener_predigtstuhl:steineulenkamin"/><text:bookmark-start text:name="__RefHeading___steineulenkamin_1"/><text:bookmark-start text:name="steineulenkamin"/>Steineulenkamin<text:bookmark-end text:name="__RefHeading___steineulenkamin_1"/><text:bookmark-end text:name="steineulen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links der Corona sei Dank um die Ecke herum in breitem Riss bis unter Dach, dieses überwinden und leicht z.G. Dort Stand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Akademikerkante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AbsH (Ausstieg Abseilkamin).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n.bek.
Erstbegehung: zwischen 1926 und 1975
Eventuell ist der Abseilkamin der eigentliche Steineulenkamin.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41:48</meta:creation-date>
    <dc:creator>Generated</dc:creator>
    <dc:date>2026-08-12T16::41:48</dc:date>
    <dc:language>en-US</dc:language>
    <meta:editing-cycles>1</meta:editing-cycles>
    <meta:editing-duration>PT0S</meta:editing-duration>
    <dc:title>felsen:gruener_predigtstuhl:steineulenkamin</dc:title>
  </office:meta>
</office:document-meta>
</file>