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9c02f19edc05e03960fceedf5665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"/><text:bookmark-start text:name="__RefHeading___gruener_predigtstuhl_1"/><text:bookmark-start text:name="gruener_predigtstuhl"/>Grüner Predigtstuhl<text:bookmark-end text:name="__RefHeading___gruener_predigtstuhl_1"/><text:bookmark-end text:name="gruener_predigtstuh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03, 8.25694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d59c02f19edc05e03960fceedf56657b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abseilkamin" text:style-name="Internet_20_link" text:visited-style-name="Visited_20_Internet_20_Link">Abseil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zick-zack" text:style-name="Internet_20_link" text:visited-style-name="Visited_20_Internet_20_Link">Zick-Za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steineulenkamin" text:style-name="Internet_20_link" text:visited-style-name="Visited_20_Internet_20_Link">Steineulen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v_corona_sei_dank" text:style-name="Internet_20_link" text:visited-style-name="Visited_20_Internet_20_Link">V: Corona sei Dan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luftikus" text:style-name="Internet_20_link" text:visited-style-name="Visited_20_Internet_20_Link">Luftiku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akademikerkante_originallinie" text:style-name="Internet_20_link" text:visited-style-name="Visited_20_Internet_20_Link">Akademikerkante Originallini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akademikerkante" text:style-name="Internet_20_link" text:visited-style-name="Visited_20_Internet_20_Link">Akademik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suedostriss" text:style-name="Internet_20_link" text:visited-style-name="Visited_20_Internet_20_Link">Südos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talwand" text:style-name="Internet_20_link" text:visited-style-name="Visited_20_Internet_20_Link">Tal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predigtstuhlueberhange" text:style-name="Internet_20_link" text:visited-style-name="Visited_20_Internet_20_Link">Predigtstuhlüberhäng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predigtstuhlverschneidung" text:style-name="Internet_20_link" text:visited-style-name="Visited_20_Internet_20_Link">Predigtstuhl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nordostwand" text:style-name="Internet_20_link" text:visited-style-name="Visited_20_Internet_20_Link">Nordo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normalweg" text:style-name="Internet_20_link" text:visited-style-name="Visited_20_Internet_20_Link">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gruener_predigtstuhl/monarchenwandl" text:style-name="Internet_20_link" text:visited-style-name="Visited_20_Internet_20_Link">Monarchenwandl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9:06</meta:creation-date>
    <dc:creator>Generated</dc:creator>
    <dc:date>2026-08-12T15::29:06</dc:date>
    <dc:language>en-US</dc:language>
    <meta:editing-cycles>1</meta:editing-cycles>
    <meta:editing-duration>PT0S</meta:editing-duration>
    <dc:title>felsen:gruener_predigtstuhl</dc:title>
  </office:meta>
</office:document-meta>
</file>