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junikante"/><text:bookmark-start text:name="__RefHeading___junikante_1"/><text:bookmark-start text:name="junikante"/>Junikante<text:bookmark-end text:name="__RefHeading___junikante_1"/><text:bookmark-end text:name="juni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mmer an der Kante oder leicht links oder rechts davon bis 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an Gipfelhaken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Gipfelhaken über <text:a xlink:type="simple" xlink:href="http://91.98.87.183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://91.98.87.183/akn/felsen/guglia/juni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09:22</meta:creation-date>
    <dc:creator>Generated</dc:creator>
    <dc:date>2026-08-12T17::09:22</dc:date>
    <dc:language>en-US</dc:language>
    <meta:editing-cycles>1</meta:editing-cycles>
    <meta:editing-duration>PT0S</meta:editing-duration>
    <dc:title>felsen:guglia:junikante</dc:title>
  </office:meta>
</office:document-meta>
</file>