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maerzwandl"/><text:bookmark-start text:name="__RefHeading___maerzwandl_1"/><text:bookmark-start text:name="maerzwandl"/>Märzwandl<text:bookmark-end text:name="__RefHeading___maerzwandl_1"/><text:bookmark-end text:name="maerz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3+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Fallinie des NH am Riss empor, an dessen Ende nach links queren und gerade nach ob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an Gipfelhaken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Gipfelhaken über <text:a xlink:type="simple" xlink:href="http://91.98.87.183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://91.98.87.183/akn/felsen/guglia/maerz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4:40</meta:creation-date>
    <dc:creator>Generated</dc:creator>
    <dc:date>2026-08-12T18::14:40</dc:date>
    <dc:language>en-US</dc:language>
    <meta:editing-cycles>1</meta:editing-cycles>
    <meta:editing-duration>PT0S</meta:editing-duration>
    <dc:title>felsen:guglia:maerzwandl</dc:title>
  </office:meta>
</office:document-meta>
</file>