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uglia:maikante"/><text:bookmark-start text:name="__RefHeading___maikante_1"/><text:bookmark-start text:name="maikante"/>Maikante<text:bookmark-end text:name="__RefHeading___maikante_1"/><text:bookmark-end text:name="mai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p text:style-name="Text_20_body">Mit Cam 0.2 und 4 </text:p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75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Immer an der Kante bis zum zweiten horizontalen Band, von dort nach links in die N-Wand und an Rissen (2 NH) zum 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n Gipfelhaken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Gipfelhaken über <text:a xlink:type="simple" xlink:href="http://91.98.87.183/felsen/guglia/novemberwandl" text:style-name="Internet_20_link" text:visited-style-name="Visited_20_Internet_20_Link">Novemberwandl</text:a></text:p>
      <text:p text:style-name="Text_20_body"><text:span text:style-name="Strong_20_Emphasis"><text:a xlink:type="simple" xlink:href="http://91.98.87.183/akn/felsen/guglia/mai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02</meta:creation-date>
    <dc:creator>Generated</dc:creator>
    <dc:date>2026-08-12T16::03:02</dc:date>
    <dc:language>en-US</dc:language>
    <meta:editing-cycles>1</meta:editing-cycles>
    <meta:editing-duration>PT0S</meta:editing-duration>
    <dc:title>felsen:guglia:maikante</dc:title>
  </office:meta>
</office:document-meta>
</file>