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uglia:novemberwandl"/><text:bookmark-start text:name="__RefHeading___novemberwandl_1"/><text:bookmark-start text:name="novemberwandl"/>Novemberwandl<text:bookmark-end text:name="__RefHeading___novemberwandl_1"/><text:bookmark-end text:name="november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nicht bekannt (vor 1975) </text:p>
      <text:h text:style-name="Heading_20_3" text:outline-level="3"><text:bookmark-start text:name="__RefHeading___historie_5"/><text:bookmark-start text:name="historie"/>Historie<text:bookmark-end text:name="__RefHeading___historie_5"/><text:bookmark-end text:name="historie"/></text:h>
      <text:p text:style-name="Text_20_body">Ursprünglicher Schwierigkeitsgrad: 5+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em Riss folgend zum BH, dann über abdrängendes Wändchen zum Gipfel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an Gipfelhaken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Gipfelhaken über <text:a xlink:type="simple" xlink:href="#felsen:guglia:novemberwandl" text:style-name="Local_20_link" text:visited-style-name="Visited_20_Local_20_Link">Novemberwandl</text:a></text:p>
      <text:p text:style-name="Text_20_body"><text:span text:style-name="Strong_20_Emphasis"><text:a xlink:type="simple" xlink:href="http://91.98.87.183/akn/felsen/guglia/novemberwand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4:20</meta:creation-date>
    <dc:creator>Generated</dc:creator>
    <dc:date>2026-08-12T16::04:20</dc:date>
    <dc:language>en-US</dc:language>
    <meta:editing-cycles>1</meta:editing-cycles>
    <meta:editing-duration>PT0S</meta:editing-duration>
    <dc:title>felsen:guglia:novemberwandl</dc:title>
  </office:meta>
</office:document-meta>
</file>