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linke_dachwand"/><text:bookmark-start text:name="__RefHeading___linke_dachwand_1"/><text:bookmark-start text:name="linke_dachwand"/>Linke Dachwand<text:bookmark-end text:name="__RefHeading___linke_dachwand_1"/><text:bookmark-end text:name="linke_dach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links unterhalb von Karlsruher Dach. Über das Wändchen hoch unter das linke Ende des großen Dachs zu vorspringender Kante. Um die Kante und zum 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Karlsruher Dac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zu Fuß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6:33</meta:creation-date>
    <dc:creator>Generated</dc:creator>
    <dc:date>2026-08-12T16::06:33</dc:date>
    <dc:language>en-US</dc:language>
    <meta:editing-cycles>1</meta:editing-cycles>
    <meta:editing-duration>PT0S</meta:editing-duration>
    <dc:title>felsen:haengende_waende:linke_dachwand</dc:title>
  </office:meta>
</office:document-meta>
</file>