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haengende_waende:normalweg"/><text:bookmark-start text:name="__RefHeading___normalweg_1"/><text:bookmark-start text:name="normalweg"/>Normalweg<text:bookmark-end text:name="__RefHeading___normalweg_1"/><text:bookmark-end text:name="normalw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p text:style-name="Text_20_body"> bis </text:p>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keine</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Am Zustiegspfad vom Predigtstuhl kommend noch vor Kleine Birkenrampe eine Verschneidung empor. Anschließend über blockiges Gelände, das Dach oben rechts umgehend zu einer Verschneidung. Durch diese zum Gipfel. Mehrere Varianten möglich. Selten begangen.</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p text:style-name="Text_20_body">Stand von Karlsruher Dach</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zu Fuß</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05:13</meta:creation-date>
    <dc:creator>Generated</dc:creator>
    <dc:date>2026-08-12T16::05:13</dc:date>
    <dc:language>en-US</dc:language>
    <meta:editing-cycles>1</meta:editing-cycles>
    <meta:editing-duration>PT0S</meta:editing-duration>
    <dc:title>felsen:haengende_waende:normalweg</dc:title>
  </office:meta>
</office:document-meta>
</file>