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dd2e4f342a44f872a875f836a479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"/><text:bookmark-start text:name="__RefHeading___hahnenkamm_1"/><text:bookmark-start text:name="hahnenkamm"/>Hahnenkamm<text:bookmark-end text:name="__RefHeading___hahnenkamm_1"/><text:bookmark-end text:name="hahnenkam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92, 8.256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f3dd2e4f342a44f872a875f836a479c6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1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hahnenkamm/normalweg" text:style-name="Internet_20_link" text:visited-style-name="Visited_20_Internet_20_Link">Normalweg</text:a>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huehnerleiter" text:style-name="Internet_20_link" text:visited-style-name="Visited_20_Internet_20_Link">Hühnerleiter</text:a>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ueberschreitung" text:style-name="Internet_20_link" text:visited-style-name="Visited_20_Internet_20_Link">Überschreitung</text:a>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ueberschreitung_zustieg_von_nordost" text:style-name="Internet_20_link" text:visited-style-name="Visited_20_Internet_20_Link">Überschreitung (Zustieg von Nordost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ueberschreitung_ausstiegsvariante" text:style-name="Internet_20_link" text:visited-style-name="Visited_20_Internet_20_Link">Überschreitung (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hahnenkante" text:style-name="Internet_20_link" text:visited-style-name="Visited_20_Internet_20_Link">Hahnenkante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erotikriss" text:style-name="Internet_20_link" text:visited-style-name="Visited_20_Internet_20_Link">Erotikriss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rechter_riss" text:style-name="Internet_20_link" text:visited-style-name="Visited_20_Internet_20_Link">Rechter Riss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gsfo-verschneidung" text:style-name="Internet_20_link" text:visited-style-name="Visited_20_Internet_20_Link">GSFO-Verschneidung</text:a>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anti-schuppen-shampoo" text:style-name="Internet_20_link" text:visited-style-name="Visited_20_Internet_20_Link">Anti-Schuppen-Shampoo?</text:a>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hnenkamm/nordriss" text:style-name="Internet_20_link" text:visited-style-name="Visited_20_Internet_20_Link">Nordriss</text:a>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44</meta:creation-date>
    <dc:creator>Generated</dc:creator>
    <dc:date>2026-08-12T15::28:44</dc:date>
    <dc:language>en-US</dc:language>
    <meta:editing-cycles>1</meta:editing-cycles>
    <meta:editing-duration>PT0S</meta:editing-duration>
    <dc:title>felsen:hahnenkamm</dc:title>
  </office:meta>
</office:document-meta>
</file>