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linkes_wetterdach"/><text:bookmark-start text:name="__RefHeading___linkes_wetterdach_1"/><text:bookmark-start text:name="linkes_wetterdach"/>Linkes Wetterdach<text:bookmark-end text:name="__RefHeading___linkes_wetterdach_1"/><text:bookmark-end text:name="linkes_wetter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rechts der Westkante. An Rissen unter das Dach links und dann über diese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BH auf dem Gipfel (schwer abzuziehen) oder Abseilen/UL an BH auf westseitig dem Gipfel vorgelagerter Stufe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Ürsprünglich 5+/A1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7:50</meta:creation-date>
    <dc:creator>Generated</dc:creator>
    <dc:date>2026-08-12T18::17:50</dc:date>
    <dc:language>en-US</dc:language>
    <meta:editing-cycles>1</meta:editing-cycles>
    <meta:editing-duration>PT0S</meta:editing-duration>
    <dc:title>felsen:hellminger_tuerme:linkes_wetterdach</dc:title>
  </office:meta>
</office:document-meta>
</file>