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hellminger_tuerme:ostwandriss"/><text:bookmark-start text:name="__RefHeading___ostwandriss_1"/><text:bookmark-start text:name="ostwandriss"/>Ostwandriss<text:bookmark-end text:name="__RefHeading___ostwandriss_1"/><text:bookmark-end text:name="ostwandriss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p text:style-name="Text_20_body">Durch die Ostwand leitet ein Riss, der oben bogenförmig nach rechts zieht. Dieser Riss vermittelt den Anstieg.</text:p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p text:style-name="Text_20_body">1 BH</text:p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p text:style-name="Text_20_body">Abseilen an BH auf dem Gipfel (schwer abzuziehen) oder Abseilen/UL an BH auf westseitig dem Gipfel vorgelagerter Stufe.</text:p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6::05:13</meta:creation-date>
    <dc:creator>Generated</dc:creator>
    <dc:date>2026-08-12T16::05:13</dc:date>
    <dc:language>en-US</dc:language>
    <meta:editing-cycles>1</meta:editing-cycles>
    <meta:editing-duration>PT0S</meta:editing-duration>
    <dc:title>felsen:hellminger_tuerme:ostwandriss</dc:title>
  </office:meta>
</office:document-meta>
</file>