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hellminger_tuerme:studentenweg"/><text:bookmark-start text:name="__RefHeading___studentenweg_1"/><text:bookmark-start text:name="studentenweg"/>Studentenweg<text:bookmark-end text:name="__RefHeading___studentenweg_1"/><text:bookmark-end text:name="studentenw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keine</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Zum Einstieg gelangt man von Osten kommend (von ganz unten auch möglich). Nun die ausgeprägte Verschneidung hinauf bis unter das Dach. Hier nach links queren. Dann an der Kante zum Gipfel.</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text:p>
      <text:h text:style-name="Heading_20_3" text:outline-level="3"><text:bookmark-start text:name="__RefHeading___stand_7"/><text:bookmark-start text:name="stand"/>Stand<text:bookmark-end text:name="__RefHeading___stand_7"/><text:bookmark-end text:name="stand"/></text:h>
      <text:p text:style-name="Text_20_body">1 BH</text:p>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Abseilen an Stand nach N</text:p>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Ursprüngliche Schwierigkeit: 4</text:p>
      <text:p text:style-name="Text_20_body">Routeninfos unvollständig, fehlende Daten werden nachgetr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40:38</meta:creation-date>
    <dc:creator>Generated</dc:creator>
    <dc:date>2026-08-12T16::40:38</dc:date>
    <dc:language>en-US</dc:language>
    <meta:editing-cycles>1</meta:editing-cycles>
    <meta:editing-duration>PT0S</meta:editing-duration>
    <dc:title>felsen:hellminger_tuerme:studentenweg</dc:title>
  </office:meta>
</office:document-meta>
</file>