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geierwally"/><text:bookmark-start text:name="__RefHeading___geierwally_1"/><text:bookmark-start text:name="geierwally"/>Geierwally<text:bookmark-end text:name="__RefHeading___geierwally_1"/><text:bookmark-end text:name="geierwally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thar Hofmann (1980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Stand am Einstieg von <text:a xlink:type="simple" xlink:href="http://91.98.87.183/felsen/hohe_wand/steinlaus" text:style-name="Internet_20_link" text:visited-style-name="Visited_20_Internet_20_Link">Steinlaus</text:a> auf dem Band kurz nach rechts und in der Wand entlang der linken Kante hoch. Es kann auch über die große Verschneidung links der Kante ausgestiegen werden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E: 1 BH</text:p>
        </text:list-item>
        <text:list-item>
          <text:p text:style-name="List_20_1_Content"> Stand an Baum</text:p>
        </text:list-item>
        <text:list-item>
          <text:p text:style-name="List_20_1_Content_Last"> Stand von <text:a xlink:type="simple" xlink:href="http://91.98.87.183/felsen/hohe_wand/hohe_wand" text:style-name="Internet_20_link" text:visited-style-name="Visited_20_Internet_20_Link">Hohe Wand</text:a>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<text:a xlink:type="simple" xlink:href="http://91.98.87.183/felsen/hohe_wand/handfegerverschneidung" text:style-name="Internet_20_link" text:visited-style-name="Visited_20_Internet_20_Link">Handfegerverschneidung</text:a></text:p>
        </text:list-item>
      </text:list>
      <text:p text:style-name="Text_20_body"><text:span text:style-name="Strong_20_Emphasis"><text:a xlink:type="simple" xlink:href="http://91.98.87.183/akn/felsen/hohe_wand/geierwally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4:04</meta:creation-date>
    <dc:creator>Generated</dc:creator>
    <dc:date>2026-08-12T16::04:04</dc:date>
    <dc:language>en-US</dc:language>
    <meta:editing-cycles>1</meta:editing-cycles>
    <meta:editing-duration>PT0S</meta:editing-duration>
    <dc:title>felsen:hohe_wand:geierwally</dc:title>
  </office:meta>
</office:document-meta>
</file>