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ohe_wand:halbmondriss"/><text:bookmark-start text:name="__RefHeading___halbmondriss_1"/><text:bookmark-start text:name="halbmondriss"/>Halbmondriss<text:bookmark-end text:name="__RefHeading___halbmondriss_1"/><text:bookmark-end text:name="halbmond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Hans Laub, Albert Friedrich (1962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4+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wie <text:a xlink:type="simple" xlink:href="http://91.98.87.183/felsen/hohe_wand/zauderkoenig" text:style-name="Internet_20_link" text:visited-style-name="Visited_20_Internet_20_Link">Zauderkönig</text:a>. Den geschwungenen Riss rechts von <text:a xlink:type="simple" xlink:href="http://91.98.87.183/felsen/hohe_wand/zauderkoenig" text:style-name="Internet_20_link" text:visited-style-name="Visited_20_Internet_20_Link">Zauderkönig</text:a> in der O-Wand folgen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://91.98.87.183/felsen/hohe_wand/hohe_wand" text:style-name="Internet_20_link" text:visited-style-name="Visited_20_Internet_20_Link">Hohe Wand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über <text:a xlink:type="simple" xlink:href="http://91.98.87.183/felsen/hohe_wand/handfegerverschneidung" text:style-name="Internet_20_link" text:visited-style-name="Visited_20_Internet_20_Link">Handfegerverschneidung</text:a></text:p>
        </text:list-item>
      </text:list>
      <text:p text:style-name="Text_20_body"><text:span text:style-name="Strong_20_Emphasis"><text:a xlink:type="simple" xlink:href="http://91.98.87.183/akn/felsen/hohe_wand/halbmondriss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7:49</meta:creation-date>
    <dc:creator>Generated</dc:creator>
    <dc:date>2026-08-12T18::17:49</dc:date>
    <dc:language>en-US</dc:language>
    <meta:editing-cycles>1</meta:editing-cycles>
    <meta:editing-duration>PT0S</meta:editing-duration>
    <dc:title>felsen:hohe_wand:halbmondriss</dc:title>
  </office:meta>
</office:document-meta>
</file>