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hohe_kante"/><text:bookmark-start text:name="__RefHeading___hohe_kante_1"/><text:bookmark-start text:name="hohe_kante"/>Hohe Kante<text:bookmark-end text:name="__RefHeading___hohe_kante_1"/><text:bookmark-end text:name="hohe_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Kurt Jägel (ca. 1944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Original Zustieg über das Band von rechts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über <text:a xlink:type="simple" xlink:href="http://91.98.87.183/felsen/hohe_wand/handfegerverschneidung" text:style-name="Internet_20_link" text:visited-style-name="Visited_20_Internet_20_Link">Handfegerverschneidung</text:a> (BH) und auf Höhe des Bands der rechten Pfeilerkante entlang hoch zu Stand auf Absatz.<text:line-break/>
Originalzustieg über das band von rechts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zu Fuß </text:p>
        </text:list-item>
        <text:list-item>
          <text:p text:style-name="List_20_1_Content_Last"> Abseilen über <text:a xlink:type="simple" xlink:href="http://91.98.87.183/felsen/hohe_wand/handfegerverschneidung" text:style-name="Internet_20_link" text:visited-style-name="Visited_20_Internet_20_Link">Handfegerverschneidung</text:a>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120er Bandschlinge für Sanduhr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hohe_wand/hohe_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7:24</meta:creation-date>
    <dc:creator>Generated</dc:creator>
    <dc:date>2026-08-12T16::37:24</dc:date>
    <dc:language>en-US</dc:language>
    <meta:editing-cycles>1</meta:editing-cycles>
    <meta:editing-duration>PT0S</meta:editing-duration>
    <dc:title>felsen:hohe_wand:hohe_kante</dc:title>
  </office:meta>
</office:document-meta>
</file>