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steinlaus"/><text:bookmark-start text:name="__RefHeading___steinlaus_1"/><text:bookmark-start text:name="steinlaus"/>Steinlaus<text:bookmark-end text:name="__RefHeading___steinlaus_1"/><text:bookmark-end text:name="steinlau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laus-Dieter Birnbräuer	(vor 2001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bei BH am linken Ende des Bands, das vom rechten Massivende her begangen werden kann. Hierher auch in leichter Querung von <text:a xlink:type="simple" xlink:href="http://91.98.87.183/felsen/hohe_wand/handfegerverschneidung" text:style-name="Internet_20_link" text:visited-style-name="Visited_20_Internet_20_Link">Handfegerverschneidung</text:a> oder den Vorbau links unterhalb des Einstiegs (beide Varianten schöner und logischer, E1). Zunächst gerade, dann leicht links haltend den BH folgend zum Stand von <text:a xlink:type="simple" xlink:href="http://91.98.87.183/felsen/hohe_wand/handfegerverschneidung" text:style-name="Internet_20_link" text:visited-style-name="Visited_20_Internet_20_Link">Handfegerverschneidung</text:a>. Kann auch in einer SL vom Einstieg der <text:a xlink:type="simple" xlink:href="http://91.98.87.183/felsen/hohe_wand/handfegerverschneidung" text:style-name="Internet_20_link" text:visited-style-name="Visited_20_Internet_20_Link">Handfegerverschneidung</text:a> geklettert werden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Am Einstieg 1 BH<text:line-break/>
Stand von <text:a xlink:type="simple" xlink:href="http://91.98.87.183/felsen/hohe_wand/handfegerverschneidung" text:style-name="Internet_20_link" text:visited-style-name="Visited_20_Internet_20_Link">Handfegerverschneidun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zu Fuß<text:line-break/>
Abseilen über <text:a xlink:type="simple" xlink:href="http://91.98.87.183/felsen/hohe_wand/handfegerverschneidung" text:style-name="Internet_20_link" text:visited-style-name="Visited_20_Internet_20_Link">Handfegerverschneidung</text:a></text:p>
      <text:p text:style-name="Text_20_body"><text:span text:style-name="Strong_20_Emphasis"><text:a xlink:type="simple" xlink:href="http://91.98.87.183/akn/felsen/hohe_wand/steinlau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22</meta:creation-date>
    <dc:creator>Generated</dc:creator>
    <dc:date>2026-08-12T16::36:22</dc:date>
    <dc:language>en-US</dc:language>
    <meta:editing-cycles>1</meta:editing-cycles>
    <meta:editing-duration>PT0S</meta:editing-duration>
    <dc:title>felsen:hohe_wand:steinlaus</dc:title>
  </office:meta>
</office:document-meta>
</file>