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trixwandl_nicht_wirklich"/><text:bookmark-start text:name="__RefHeading___trixwandl_nicht_wirklich_1"/><text:bookmark-start text:name="trixwandl_nicht_wirklich"/>Trixwandl Nicht Wirklich<text:bookmark-end text:name="__RefHeading___trixwandl_nicht_wirklich_1"/><text:bookmark-end text:name="trixwandl_nicht_wirkli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laus-Dieter Birnbräuer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Heute üblicher Einstieg zum <text:a xlink:type="simple" xlink:href="http://91.98.87.183/felsen/hohe_wand/trixwandl" text:style-name="Internet_20_link" text:visited-style-name="Visited_20_Internet_20_Link">Trixwandl</text:a>. Einstieg rechts von <text:a xlink:type="simple" xlink:href="http://91.98.87.183/felsen/hohe_wand/trixwandl" text:style-name="Internet_20_link" text:visited-style-name="Visited_20_Internet_20_Link">Trixwandl</text:a> unter der linken Pfeilerkante. Knapp rechts der Kante gerade hoch und über <text:a xlink:type="simple" xlink:href="http://91.98.87.183/felsen/hohe_wand/trixwandl" text:style-name="Internet_20_link" text:visited-style-name="Visited_20_Internet_20_Link">Trixwandl</text:a>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p text:style-name="Text_20_body"><text:span text:style-name="Strong_20_Emphasis"><text:a xlink:type="simple" xlink:href="http://91.98.87.183/akn/felsen/hohe_wand/trixwandl_nicht_wirklich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3:31</meta:creation-date>
    <dc:creator>Generated</dc:creator>
    <dc:date>2026-08-12T17::13:31</dc:date>
    <dc:language>en-US</dc:language>
    <meta:editing-cycles>1</meta:editing-cycles>
    <meta:editing-duration>PT0S</meta:editing-duration>
    <dc:title>felsen:hohe_wand:trixwandl_nicht_wirklich</dc:title>
  </office:meta>
</office:document-meta>
</file>