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trixwandl_siebenschlaefer"/><text:bookmark-start text:name="__RefHeading___trixwandl_siebenschlaefer_1"/><text:bookmark-start text:name="trixwandl_siebenschlaefer"/>Trixwandl Siebenschläfer<text:bookmark-end text:name="__RefHeading___trixwandl_siebenschlaefer_1"/><text:bookmark-end text:name="trixwandl_siebenschlaef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, Markus Uhl (1980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über <text:a xlink:type="simple" xlink:href="http://91.98.87.183/felsen/hohe_wand/trixwandl" text:style-name="Internet_20_link" text:visited-style-name="Visited_20_Internet_20_Link">Trixwandl</text:a>. Nach dem Dach (3. BH) gerade weiter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text:line-break/>
Stand von <text:a xlink:type="simple" xlink:href="http://91.98.87.183/felsen/hohe_wand/hohe_kante" text:style-name="Internet_20_link" text:visited-style-name="Visited_20_Internet_20_Link">Hohe Kante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<text:line-break/>
Abseilen über <text:a xlink:type="simple" xlink:href="http://91.98.87.183/felsen/hohe_wand/handfegerverschneidung" text:style-name="Internet_20_link" text:visited-style-name="Visited_20_Internet_20_Link">Handfegerverschneidung</text:a></text:p>
      <text:p text:style-name="Text_20_body"><text:span text:style-name="Strong_20_Emphasis"><text:a xlink:type="simple" xlink:href="http://91.98.87.183/akn/felsen/hohe_wand/trixwandl_siebenschlaef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45</meta:creation-date>
    <dc:creator>Generated</dc:creator>
    <dc:date>2026-08-12T16::03:45</dc:date>
    <dc:language>en-US</dc:language>
    <meta:editing-cycles>1</meta:editing-cycles>
    <meta:editing-duration>PT0S</meta:editing-duration>
    <dc:title>felsen:hohe_wand:trixwandl_siebenschlaefer</dc:title>
  </office:meta>
</office:document-meta>
</file>