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trunkenbold"/><text:bookmark-start text:name="__RefHeading___trunkenbold_1"/><text:bookmark-start text:name="trunkenbold"/>Trunkenbold<text:bookmark-end text:name="__RefHeading___trunkenbold_1"/><text:bookmark-end text:name="trunkenbol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Christian Horn mit Jörg Repp (1981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Schwierigkeitsgrad nach Erstbegehung: 4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Im linken Wandteil durch die rechte der zwei Verschneidungen, zum Teil spreizend unter das große Dach fast oben. Dieses links umgehend durch Verschneidung zum Ausstieg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1 BH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an Stand</text:p>
        </text:list-item>
        <text:list-item>
          <text:p text:style-name="List_20_1_Content_Last"> zu Fuß</text:p>
        </text:list-item>
      </text:list>
      <text:p text:style-name="Text_20_body"><text:span text:style-name="Strong_20_Emphasis"><text:a xlink:type="simple" xlink:href="http://91.98.87.183/akn/felsen/hohe_wand/trunkenbol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5:51</meta:creation-date>
    <dc:creator>Generated</dc:creator>
    <dc:date>2026-08-12T16::35:51</dc:date>
    <dc:language>en-US</dc:language>
    <meta:editing-cycles>1</meta:editing-cycles>
    <meta:editing-duration>PT0S</meta:editing-duration>
    <dc:title>felsen:hohe_wand:trunkenbold</dc:title>
  </office:meta>
</office:document-meta>
</file>