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freudenstaedter_weg_power_up"/><text:bookmark-start text:name="__RefHeading___freudenstaedter_weg_power_up_1"/><text:bookmark-start text:name="freudenstaedter_weg_power_up"/>Freudenstädter Weg (Power Up)<text:bookmark-end text:name="__RefHeading___freudenstaedter_weg_power_up_1"/><text:bookmark-end text:name="freudenstaedter_weg_power_up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Philipp und Lisa Klingel (2019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vtl. wurde die Route bereits früher begang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Rechts der Kante der Einstiegsvariante in Verschneidung unter das Dach. Gutgriffig am überhängenden Riss nach links hoch zu schmalem Absatz. Von dort per Linksquerung auf die Rampe des <text:a xlink:type="simple" xlink:href="http://91.98.87.183/felsen/predigtstuhl/freudenstaedter_weg" text:style-name="Internet_20_link" text:visited-style-name="Visited_20_Internet_20_Link">Freudenstädter We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wie <text:a xlink:type="simple" xlink:href="http://91.98.87.183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-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Variante von <text:a xlink:type="simple" xlink:href="http://91.98.87.183/felsen/predigtstuhl/freudenstaedter_weg" text:style-name="Internet_20_link" text:visited-style-name="Visited_20_Internet_20_Link">Freudenstädter Weg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predigtstuhl/freudenstaedter_weg_power_up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6:38</meta:creation-date>
    <dc:creator>Generated</dc:creator>
    <dc:date>2026-08-12T17::46:38</dc:date>
    <dc:language>en-US</dc:language>
    <meta:editing-cycles>1</meta:editing-cycles>
    <meta:editing-duration>PT0S</meta:editing-duration>
    <dc:title>felsen:predigtstuhl:freudenstaedter_weg_power_up</dc:title>
  </office:meta>
</office:document-meta>
</file>