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glattes_wandl"/><text:bookmark-start text:name="__RefHeading___glattes_wandl_1"/><text:bookmark-start text:name="glattes_wandl"/>Glattes Wandl<text:bookmark-end text:name="__RefHeading___glattes_wandl_1"/><text:bookmark-end text:name="glattes_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85 und 1988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mmer rechts eines feinen Risses im linken Wandbereich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BH, SW-Wand links oder BH+Maillon+Ring, SW-Wand rechts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über SW-Wand oder zu Fuß durch Scharte zwischen N- und S-Gipfel</text:p>
      <text:p text:style-name="Text_20_body">Routeninfos unvollständig, fehlende Daten werden nachgetragen
<text:span text:style-name="Strong_20_Emphasis"><text:a xlink:type="simple" xlink:href="http://91.98.87.183/akn/felsen/predigtstuhl/glattes_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3:48</meta:creation-date>
    <dc:creator>Generated</dc:creator>
    <dc:date>2026-08-12T18::13:48</dc:date>
    <dc:language>en-US</dc:language>
    <meta:editing-cycles>1</meta:editing-cycles>
    <meta:editing-duration>PT0S</meta:editing-duration>
    <dc:title>felsen:predigtstuhl:glattes_wandl</dc:title>
  </office:meta>
</office:document-meta>
</file>