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jene_links_von_eden"/><text:bookmark-start text:name="__RefHeading___jene_links_von_eden_1"/><text:bookmark-start text:name="jene_links_von_eden"/>Jene links von Eden<text:bookmark-end text:name="__RefHeading___jene_links_von_eden_1"/><text:bookmark-end text:name="jene_links_von_ed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BH, 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Jürgen Reinhold, Retsch (199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über <text:a xlink:type="simple" xlink:href="http://91.98.87.183/felsen/predigtstuhl/freudenstaedter_weg" text:style-name="Internet_20_link" text:visited-style-name="Visited_20_Internet_20_Link">Freudenstädter Weg</text:a> oder <text:a xlink:type="simple" xlink:href="http://91.98.87.183/felsen/predigtstuhl/jenseits_von_eden" text:style-name="Internet_20_link" text:visited-style-name="Visited_20_Internet_20_Link">Jenseits von Eden</text:a> Originaleinstieg oder Abseilen vom S-Gipfel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über <text:a xlink:type="simple" xlink:href="http://91.98.87.183/felsen/predigtstuhl/freudenstaedter_weg" text:style-name="Internet_20_link" text:visited-style-name="Visited_20_Internet_20_Link">Freudenstädter Weg</text:a> oder <text:a xlink:type="simple" xlink:href="http://91.98.87.183/felsen/predigtstuhl/jenseits_von_eden" text:style-name="Internet_20_link" text:visited-style-name="Visited_20_Internet_20_Link">Jenseits von Eden</text:a> Originaleinstieg oder Abseilen vom S-Gipfel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wie <text:a xlink:type="simple" xlink:href="http://91.98.87.183/felsen/predigtstuhl/freudenstaedter_weg" text:style-name="Internet_20_link" text:visited-style-name="Visited_20_Internet_20_Link">Freudenstädter Weg</text:a> (Zwischenstand auf Grasband möglich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usst über R23. Dann Abseilen an AbsH.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1. nBH nach Stand. War der nBH mal Teil der <text:a xlink:type="simple" xlink:href="http://91.98.87.183/felsen/predigtstuhl/jenseits_von_eden" text:style-name="Internet_20_link" text:visited-style-name="Visited_20_Internet_20_Link">Jenseits von Eden</text:a>?</text:p>
      <text:p text:style-name="Text_20_body">Routeninfos unvollständig, fehlende Daten werden nachgetragen
<text:span text:style-name="Strong_20_Emphasis"><text:a xlink:type="simple" xlink:href="http://91.98.87.183/akn/felsen/predigtstuhl/jene_links_von_ede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7:47</meta:creation-date>
    <dc:creator>Generated</dc:creator>
    <dc:date>2026-08-12T18::17:47</dc:date>
    <dc:language>en-US</dc:language>
    <meta:editing-cycles>1</meta:editing-cycles>
    <meta:editing-duration>PT0S</meta:editing-duration>
    <dc:title>felsen:predigtstuhl:jene_links_von_eden</dc:title>
  </office:meta>
</office:document-meta>
</file>