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jenseits_von_eden"/><text:bookmark-start text:name="__RefHeading___jenseits_von_eden_1"/><text:bookmark-start text:name="jenseits_von_eden"/>Jenseits von Eden<text:bookmark-end text:name="__RefHeading___jenseits_von_eden_1"/><text:bookmark-end text:name="jenseits_von_ed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, 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thar Hofmann mit Martin Lambert (198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BH neben 2. BH entfernen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entweder über <text:a xlink:type="simple" xlink:href="http://91.98.87.183/felsen/predigtstuhl/freudenstaedter_weg" text:style-name="Internet_20_link" text:visited-style-name="Visited_20_Internet_20_Link">Freudenstädter Weg</text:a> bis zu dessen 2. BH oder am Wandfuß der Ostwand rechts einer Kante durch Verschneidung (NH) zur Rampe von <text:a xlink:type="simple" xlink:href="http://91.98.87.183/felsen/predigtstuhl/freudenstaedter_weg" text:style-name="Internet_20_link" text:visited-style-name="Visited_20_Internet_20_Link">Freudenstädter Weg</text:a> (brüchig, botanisch). Dann rechts durch die glatte, kleingriffige Ostwand hinauf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wie <text:a xlink:type="simple" xlink:href="http://91.98.87.183/felsen/predigtstuhl/freudenstaedter_weg" text:style-name="Internet_20_link" text:visited-style-name="Visited_20_Internet_20_Link">Freudenstädter Weg</text:a> (Zwischenstand auf Grasband möglich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-</text:p>
      <text:p text:style-name="Text_20_body">Routeninfos unvollständig, fehlende Daten werden nachgetragen
<text:span text:style-name="Strong_20_Emphasis"><text:a xlink:type="simple" xlink:href="http://91.98.87.183/akn/felsen/predigtstuhl/jenseits_von_ede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2:56</meta:creation-date>
    <dc:creator>Generated</dc:creator>
    <dc:date>2026-08-12T16::02:56</dc:date>
    <dc:language>en-US</dc:language>
    <meta:editing-cycles>1</meta:editing-cycles>
    <meta:editing-duration>PT0S</meta:editing-duration>
    <dc:title>felsen:predigtstuhl:jenseits_von_eden</dc:title>
  </office:meta>
</office:document-meta>
</file>