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kleine_westkante"/><text:bookmark-start text:name="__RefHeading___kleine_westkante_1"/><text:bookmark-start text:name="kleine_westkante"/>Kleine Westkante<text:bookmark-end text:name="__RefHeading___kleine_westkante_1"/><text:bookmark-end text:name="kleine_we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- (Einstieg 3+). Alter Name: Südwestwand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ie linke Begrenzungskante der Westwand hinauf. Einstieg rechts der Kante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BH, SW-Wand links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über SW-Wand oder zu Fuß durch Scharte zwischen N- und S-Gipfel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Varianten:</text:span></text:p>
      <text:list text:style-name="List_20_1" text:continue-numbering="false">
        <text:list-item>
          <text:p text:style-name="LastListParagraph_List_20_1_Content_First"> <text:a xlink:type="simple" xlink:href="http://91.98.87.183/felsen/predigtstuhl/kleine_westkante_einstiegsvariante" text:style-name="Internet_20_link" text:visited-style-name="Visited_20_Internet_20_Link">Einstiegsvariante (4, -)</text:a></text:p>
        </text:list-item>
      </text:list>
      <text:p text:style-name="Text_20_body">Routeninfos unvollständig, fehlende Daten werden nachgetragen
<text:span text:style-name="Strong_20_Emphasis"><text:a xlink:type="simple" xlink:href="http://91.98.87.183/akn/felsen/predigtstuhl/kleine_we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55:50</meta:creation-date>
    <dc:creator>Generated</dc:creator>
    <dc:date>2026-08-13T09::55:50</dc:date>
    <dc:language>en-US</dc:language>
    <meta:editing-cycles>1</meta:editing-cycles>
    <meta:editing-duration>PT0S</meta:editing-duration>
    <dc:title>felsen:predigtstuhl:kleine_westkante</dc:title>
  </office:meta>
</office:document-meta>
</file>