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neue_westwand"/><text:bookmark-start text:name="__RefHeading___neue_westwand_1"/><text:bookmark-start text:name="neue_westwand"/>Neue Westwand<text:bookmark-end text:name="__RefHeading___neue_westwand_1"/><text:bookmark-end text:name="neue_west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Michael Hummel (1975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 Schwierigkeit: 6-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Durch die senkrechte Wand rechts der Nordkante des Hauptgipfels. Zunächst über die kompakte Wand (2 BH) dann an einem feinen Riss (Fr). Zuletzt leicht zum Hauptgipfel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://91.98.87.183/felsen/predigtstuhl/normalweg" text:style-name="Internet_20_link" text:visited-style-name="Visited_20_Internet_20_Link">Normalweg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n Stand von <text:a xlink:type="simple" xlink:href="http://91.98.87.183/felsen/predigtstuhl/normalweg" text:style-name="Internet_20_link" text:visited-style-name="Visited_20_Internet_20_Link">Normalweg</text:a> nach N oder Abklettern über <text:a xlink:type="simple" xlink:href="http://91.98.87.183/felsen/predigtstuhl/normalweg" text:style-name="Internet_20_link" text:visited-style-name="Visited_20_Internet_20_Link">Normalweg</text:a></text:p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1 BH: Öse liegt nicht an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predigtstuhl/neue_westwan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4:18</meta:creation-date>
    <dc:creator>Generated</dc:creator>
    <dc:date>2026-08-12T16::04:18</dc:date>
    <dc:language>en-US</dc:language>
    <meta:editing-cycles>1</meta:editing-cycles>
    <meta:editing-duration>PT0S</meta:editing-duration>
    <dc:title>felsen:predigtstuhl:neue_westwand</dc:title>
  </office:meta>
</office:document-meta>
</file>