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8cdde57516d0e7b7d054b6606a71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"/><text:bookmark-start text:name="__RefHeading___predigtstuhl_1"/><text:bookmark-start text:name="predigtstuhl"/>Predigtstuhl<text:bookmark-end text:name="__RefHeading___predigtstuhl_1"/><text:bookmark-end text:name="predigtstuh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2, 8.2536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4f8cdde57516d0e7b7d054b6606a71c8.png" xlink:type="simple" xlink:show="embed" xlink:actuate="onLoad"/></draw:frame>Array</text:p></draw:text-box></draw:frame><text:a xlink:type="simple" xlink:href="https://de.wikipedia.org/wiki/Predigtstuhl_(Kaisergebirge)" text:style-name="Internet_20_link" text:visited-style-name="Visited_20_Internet_20_Link">Herkunft des Namens: Predigtstuhl (Kaisergebirge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7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m Waldparkplatz aus folgt man dem Wanderweg bis zur Abzweigung „Felsenweg“.</text:p>
        </text:list-item>
        <text:list-item>
          <text:p text:style-name="List_20_1_Content_Last"> Vom <text:span text:style-name="Strong_20_Emphasis">„unteren Felsenweg“</text:span> über die Felsentreppen an der <text:a xlink:type="simple" xlink:href="http://91.98.87.183/felsen/cima_della_madonna" text:style-name="Internet_20_link" text:visited-style-name="Visited_20_Internet_20_Link">Cima della Madonna</text:a> vorbei linkshaltend (SW) erreicht man die Nordseite des Predigtstuhls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oberen Felsenweg“</text:span> über die Felsentreppen an der <text:a xlink:type="simple" xlink:href="http://91.98.87.183/felsen/schoene_wand" text:style-name="Internet_20_link" text:visited-style-name="Visited_20_Internet_20_Link">Schöne Wand</text:a> vorbei gleich rechtshaltend (SO) erreicht man die Nordseite des Predigtstuhls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predigtstuhl/neue_westwand" text:style-name="Internet_20_link" text:visited-style-name="Visited_20_Internet_20_Link">Neue We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normalweg_ausstiegsvariante" text:style-name="Internet_20_link" text:visited-style-name="Visited_20_Internet_20_Link">Normalwe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kleine_westkante" text:style-name="Internet_20_link" text:visited-style-name="Visited_20_Internet_20_Link">Kleine 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kleine_westkante_einstiegsvariante" text:style-name="Internet_20_link" text:visited-style-name="Visited_20_Internet_20_Link">Kleine Westkante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glattes_wandl" text:style-name="Internet_20_link" text:visited-style-name="Visited_20_Internet_20_Link">Glatt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direktroute" text:style-name="Internet_20_link" text:visited-style-name="Visited_20_Internet_20_Link">Direktrou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westwand_zum_suedgipfel" text:style-name="Internet_20_link" text:visited-style-name="Visited_20_Internet_20_Link">Westwand zum Südgipfe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neue_route" text:style-name="Internet_20_link" text:visited-style-name="Visited_20_Internet_20_Link">Neue Rou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westwand_normalanstieg" text:style-name="Internet_20_link" text:visited-style-name="Visited_20_Internet_20_Link">Westwand Normalansti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parallelriss" text:style-name="Internet_20_link" text:visited-style-name="Visited_20_Internet_20_Link">Parallel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freudenstaedter_weg" text:style-name="Internet_20_link" text:visited-style-name="Visited_20_Internet_20_Link">Freudenstädt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freudenstaedter_weg_einstiegsvariante" text:style-name="Internet_20_link" text:visited-style-name="Visited_20_Internet_20_Link">Freudenstädter Weg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freudenstaedter_weg_2_einstiegsvariante" text:style-name="Internet_20_link" text:visited-style-name="Visited_20_Internet_20_Link">Freudenstädter Weg (2. 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freudenstaedter_weg_power_up" text:style-name="Internet_20_link" text:visited-style-name="Visited_20_Internet_20_Link">Freudenstädter Weg (Power Up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jene_links_von_eden" text:style-name="Internet_20_link" text:visited-style-name="Visited_20_Internet_20_Link">Jene links von E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jenseits_von_eden" text:style-name="Internet_20_link" text:visited-style-name="Visited_20_Internet_20_Link">Jenseits von E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spaete_entdeckung" text:style-name="Internet_20_link" text:visited-style-name="Visited_20_Internet_20_Link">Späte Entdeck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schwindsuchtriss" text:style-name="Internet_20_link" text:visited-style-name="Visited_20_Internet_20_Link">Schwindsuch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schartenweg" text:style-name="Internet_20_link" text:visited-style-name="Visited_20_Internet_20_Link">Schart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ostrisse" text:style-name="Internet_20_link" text:visited-style-name="Visited_20_Internet_20_Link">Ostriss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seilquergang" text:style-name="Internet_20_link" text:visited-style-name="Visited_20_Internet_20_Link">Seilquerga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weisser_fleck" text:style-name="Internet_20_link" text:visited-style-name="Visited_20_Internet_20_Link">Weißer Fle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fingerknacker" text:style-name="Internet_20_link" text:visited-style-name="Visited_20_Internet_20_Link">Fingerknack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alarmstufe_rot" text:style-name="Internet_20_link" text:visited-style-name="Visited_20_Internet_20_Link">Alarmstufe Ro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nordkante" text:style-name="Internet_20_link" text:visited-style-name="Visited_20_Internet_20_Link">Nord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der_block" text:style-name="Internet_20_link" text:visited-style-name="Visited_20_Internet_20_Link">Der Blo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predigtstuhl/der_block_sitzstartvariante" text:style-name="Internet_20_link" text:visited-style-name="Visited_20_Internet_20_Link">Der Block (Sitzstartvariante)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12</meta:creation-date>
    <dc:creator>Generated</dc:creator>
    <dc:date>2026-08-12T15::28:12</dc:date>
    <dc:language>en-US</dc:language>
    <meta:editing-cycles>1</meta:editing-cycles>
    <meta:editing-duration>PT0S</meta:editing-duration>
    <dc:title>felsen:predigtstuhl</dc:title>
  </office:meta>
</office:document-meta>
</file>