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uedverschneidung"/><text:bookmark-start text:name="__RefHeading___suedverschneidung_1"/><text:bookmark-start text:name="suedverschneidung"/>Südverschneidung<text:bookmark-end text:name="__RefHeading___suedverschneidung_1"/><text:bookmark-end text:name="sue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E: Stand von <text:a xlink:type="simple" xlink:href="http://91.98.87.183/felsen/sass_maor/schmittkamin" text:style-name="Internet_20_link" text:visited-style-name="Visited_20_Internet_20_Link">Schmittkamin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09:52</meta:creation-date>
    <dc:creator>Generated</dc:creator>
    <dc:date>2026-08-12T17::09:52</dc:date>
    <dc:language>en-US</dc:language>
    <meta:editing-cycles>1</meta:editing-cycles>
    <meta:editing-duration>PT0S</meta:editing-duration>
    <dc:title>felsen:sass_maor:suedverschneidung</dc:title>
  </office:meta>
</office:document-meta>
</file>