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black_hole_sun"/><text:bookmark-start text:name="__RefHeading___black_hole_sun_1"/><text:bookmark-start text:name="black_hole_sun"/>Black Hole Sun<text:bookmark-end text:name="__RefHeading___black_hole_sun_1"/><text:bookmark-end text:name="black_hole_su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m hinteren Ende der Schlucht ist hinter dem Klemmblock eine Höhle. Aus dieser herausklettern, links und rechts spreizend und an guten Griffen im Dach. Nach dem Dach direkt gerade über gestuftes Gelände (oder rechts in der Verschneidung) weiter zum Beginn einer Piazschuppe rechts. Dieser folgend bis zum Ende, wo man an eine perfekt geformte V-förmige Verschneidung kommt. Durch diese zu einem kleinen Dächl. Dieses direkt überwinden und an Riss aussteigen.</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Baum</text:p>
        </text:list-item>
        <text:list-item>
          <text:p text:style-name="List_20_1_Content_Last">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an Stand von <text:a xlink:type="simple" xlink:href="http://91.98.87.183/felsen/schlossgruppe/schluchtpfeiler" text:style-name="Internet_20_link" text:visited-style-name="Visited_20_Internet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91.98.87.183/akn/felsen/schlossgruppe/black_hole_su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2:48</meta:creation-date>
    <dc:creator>Generated</dc:creator>
    <dc:date>2026-08-12T16::02:48</dc:date>
    <dc:language>en-US</dc:language>
    <meta:editing-cycles>1</meta:editing-cycles>
    <meta:editing-duration>PT0S</meta:editing-duration>
    <dc:title>felsen:schlossgruppe:black_hole_sun</dc:title>
  </office:meta>
</office:document-meta>
</file>