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ernie_ying_und_yang"/><text:bookmark-start text:name="__RefHeading___felsenschlossgruppeernie_ernie_ying_und_yang_1"/><text:bookmark-start text:name="felsenschlossgruppeernie_ernie_ying_und_yang"/>[[felsen:schlossgruppe:ernie|Ernie]] (Ying Und Yang)<text:bookmark-end text:name="__RefHeading___felsenschlossgruppeernie_ernie_ying_und_yang_1"/><text:bookmark-end text:name="felsenschlossgruppeernie_ernie_ying_und_ya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 (von <text:a xlink:type="simple" xlink:href="http://91.98.87.183/felsen/schlossgruppe/ernie" text:style-name="Internet_20_link" text:visited-style-name="Visited_20_Internet_20_Link">Ernie</text:a>)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unterhalb des ersten Hakens von <text:a xlink:type="simple" xlink:href="http://91.98.87.183/felsen/schlossgruppe/ernie" text:style-name="Internet_20_link" text:visited-style-name="Visited_20_Internet_20_Link">Ernie</text:a>, jedoch zwischen beiden Schluchtwänden spreizend und stützend hinauf (3 BH). Es kann auch an anderen Stellen in der Schlucht hochgespreizt werden, dann jedoch auf die Absicherung achten!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://91.98.87.183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list text:style-name="List_20_1" text:continue-numbering="false">
        <text:list-item>
          <text:p text:style-name="List_20_1_Content_First"> 1. Stand von <text:a xlink:type="simple" xlink:href="http://91.98.87.183/felsen/schlossgruppe/schlosswand" text:style-name="Internet_20_link" text:visited-style-name="Visited_20_Internet_20_Link">Schlosswand</text:a></text:p>
        </text:list-item>
        <text:list-item>
          <text:p text:style-name="List_20_1_Content_Last"> Stand/Umlenken an Stand von <text:a xlink:type="simple" xlink:href="http://91.98.87.183/felsen/schlossgruppe/ernie" text:style-name="Internet_20_link" text:visited-style-name="Visited_20_Internet_20_Link">Ernie</text:a></text:p>
        </text:list-item>
      </text:list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weiter über 2. SL <text:a xlink:type="simple" xlink:href="http://91.98.87.183/felsen/schlossgruppe/schlosswand" text:style-name="Internet_20_link" text:visited-style-name="Visited_20_Internet_20_Link">Schlosswand</text:a> oder eine Variante</text:p>
        </text:list-item>
        <text:list-item>
          <text:p text:style-name="List_20_1_Content"> Abseilen an 1. Stand von <text:a xlink:type="simple" xlink:href="http://91.98.87.183/felsen/schlossgruppe/schlosswand" text:style-name="Internet_20_link" text:visited-style-name="Visited_20_Internet_20_Link">Schlosswand</text:a></text:p>
        </text:list-item>
        <text:list-item>
          <text:p text:style-name="List_20_1_Content_Last"> Abseilen/Umlenken an Stand von <text:a xlink:type="simple" xlink:href="http://91.98.87.183/felsen/schlossgruppe/ernie" text:style-name="Internet_20_link" text:visited-style-name="Visited_20_Internet_20_Link">Ernie</text:a></text:p>
        </text:list-item>
      </text:list>
      <text:p text:style-name="Text_20_body"><text:span text:style-name="Strong_20_Emphasis"><text:a xlink:type="simple" xlink:href="http://91.98.87.183/akn/felsen/schlossgruppe/ernie_ying_und_ya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4:02</meta:creation-date>
    <dc:creator>Generated</dc:creator>
    <dc:date>2026-08-12T17::14:02</dc:date>
    <dc:language>en-US</dc:language>
    <meta:editing-cycles>1</meta:editing-cycles>
    <meta:editing-duration>PT0S</meta:editing-duration>
    <dc:title>felsen:schlossgruppe:ernie_ying_und_yang</dc:title>
  </office:meta>
</office:document-meta>
</file>