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kaiserschmarrn"/><text:bookmark-start text:name="__RefHeading___kaiserschmarrn_1"/><text:bookmark-start text:name="kaiserschmarrn"/>Kaiserschmarrn<text:bookmark-end text:name="__RefHeading___kaiserschmarrn_1"/><text:bookmark-end text:name="kaiserschmarr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text:line-break/>
(1 BH von <text:a xlink:type="simple" xlink:href="http://91.98.87.183/felsen/schlossgruppe/pole_shift" text:style-name="Internet_20_link" text:visited-style-name="Visited_20_Internet_20_Link">Pole Shift</text:a>, 1 BH von <text:a xlink:type="simple" xlink:href="http://91.98.87.183/felsen/schlossgruppe/nibiru" text:style-name="Internet_20_link" text:visited-style-name="Visited_20_Internet_20_Link">Nibiru</text:a>)</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Ralf Kaiser mit Michael Hummel (ca. 1979)</text:p>
      <text:h text:style-name="Heading_20_3" text:outline-level="3"><text:bookmark-start text:name="__RefHeading___historie_6"/><text:bookmark-start text:name="historie"/>Historie<text:bookmark-end text:name="__RefHeading___historie_6"/><text:bookmark-end text:name="historie"/></text:h>
      <text:p text:style-name="Text_20_body">Erstbegehung von unten mit Klemmkeilen.</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Südwand des Vorbaus Einstieg an BH rechts des feinen Risses in der Mitte der Wand. Durch diesen Riss weiterklettern. Vor dem Dach nach rechts ausweichen und in folgender Verschneidung ganz nach oben bis auf den Vorbau.</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Stand von <text:a xlink:type="simple" xlink:href="http://91.98.87.183/felsen/schlossgruppe/schlosswand" text:style-name="Internet_20_link" text:visited-style-name="Visited_20_Internet_20_Link">Schlosswand</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weiter über 2. SL <text:a xlink:type="simple" xlink:href="http://91.98.87.183/felsen/schlossgruppe/schlosswand" text:style-name="Internet_20_link" text:visited-style-name="Visited_20_Internet_20_Link">Schlosswand</text:a> oder eine Variante</text:p>
        </text:list-item>
        <text:list-item>
          <text:p text:style-name="List_20_1_Content_Last"> Abseilen an 1. Stand von <text:a xlink:type="simple" xlink:href="http://91.98.87.183/felsen/schlossgruppe/schlosswand" text:style-name="Internet_20_link" text:visited-style-name="Visited_20_Internet_20_Link">Schlosswand</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Name von Michael Hummel 2022</text:p>
      <text:p text:style-name="Text_20_body">Routeninfos unvollständig, fehlende Daten werden nachgetragen</text:p>
      <text:p text:style-name="Text_20_body"><text:span text:style-name="Strong_20_Emphasis"><text:a xlink:type="simple" xlink:href="http://91.98.87.183/akn/felsen/schlossgruppe/kaiserschmarr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4:17</meta:creation-date>
    <dc:creator>Generated</dc:creator>
    <dc:date>2026-08-12T16::04:17</dc:date>
    <dc:language>en-US</dc:language>
    <meta:editing-cycles>1</meta:editing-cycles>
    <meta:editing-duration>PT0S</meta:editing-duration>
    <dc:title>felsen:schlossgruppe:kaiserschmarrn</dc:title>
  </office:meta>
</office:document-meta>
</file>