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nibiru"/><text:bookmark-start text:name="__RefHeading___nibiru_1"/><text:bookmark-start text:name="nibiru"/>Nibiru<text:bookmark-end text:name="__RefHeading___nibiru_1"/><text:bookmark-end text:name="nibiru"/></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n der Südwand des Vorbaus Einstieg am rechten Ende des Daches. Den BH folgend bis unter das Dach (BH). An dessen rechter Kante hoch (BH) zum Umlenker. Weiterweg möglich direkt über BH mit Ring oder links davon über blockiges Gelände.</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Stand/Umlenken an BH mit Ring</text:p>
        </text:list-item>
        <text:list-item>
          <text:p text:style-name="List_20_1_Content_Last"> 1. Stand von <text:a xlink:type="simple" xlink:href="http://91.98.87.183/felsen/schlossgruppe/schlosswand" text:style-name="Internet_20_link" text:visited-style-name="Visited_20_Internet_20_Link">Schlosswand</text:a></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UL/Abseilen an BH mit Ring</text:p>
        </text:list-item>
        <text:list-item>
          <text:p text:style-name="List_20_1_Content_Last"> weiterklettern bis zum 1. Stand der <text:a xlink:type="simple" xlink:href="http://91.98.87.183/felsen/schlossgruppe/schlosswand" text:style-name="Internet_20_link" text:visited-style-name="Visited_20_Internet_20_Link">Schlosswand</text:a> über das Wändchen über dem UL oder links davon über blockigen Anstieg</text:p>
        </text:list-item>
      </text:list>
      <text:p text:style-name="Text_20_body"><text:span text:style-name="Strong_20_Emphasis"><text:a xlink:type="simple" xlink:href="http://91.98.87.183/akn/felsen/schlossgruppe/nibiru"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2:46</meta:creation-date>
    <dc:creator>Generated</dc:creator>
    <dc:date>2026-08-12T16::02:46</dc:date>
    <dc:language>en-US</dc:language>
    <meta:editing-cycles>1</meta:editing-cycles>
    <meta:editing-duration>PT0S</meta:editing-duration>
    <dc:title>felsen:schlossgruppe:nibiru</dc:title>
  </office:meta>
</office:document-meta>
</file>