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schlossgruppe:schliesslerverschneidung_vollendete"/><text:bookmark-start text:name="__RefHeading___schliesslerverschneidung_vollendete_1"/><text:bookmark-start text:name="schliesslerverschneidung_vollendete"/>Schliesslerverschneidung (Vollendete)<text:bookmark-end text:name="__RefHeading___schliesslerverschneidung_vollendete_1"/><text:bookmark-end text:name="schliesslerverschneidung_vollendete"/></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3 BH, 1 NH</text:p>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Über die <text:a xlink:type="simple" xlink:href="http://91.98.87.183/felsen/schlossgruppe/schliesslerverschneidung" text:style-name="Internet_20_link" text:visited-style-name="Visited_20_Internet_20_Link">Schließlerverschneidung</text:a> bis zum 4. BH in der Verschneidung unter dem großen Dachriegel. Nun nicht nach links der Originalführe folgen, sondern dem sich nach rechts neigenden Dachriegel folgen, immer die Griffe im Dachwinkel nutzend, bis zum letzten BH von <text:a xlink:type="simple" xlink:href="http://91.98.87.183/felsen/schlossgruppe/reichenhaller_weg" text:style-name="Internet_20_link" text:visited-style-name="Visited_20_Internet_20_Link">Reichenhaller Weg</text:a> an der rechten Kante. Der BH von <text:a xlink:type="simple" xlink:href="http://91.98.87.183/felsen/schlossgruppe/schliesslerverschneidung_unmittelbare" text:style-name="Internet_20_link" text:visited-style-name="Visited_20_Internet_20_Link">Unmittelbare</text:a> kann (verlängert) mitgenutzt werden. Im Weiteren kommen noch 2 BH und 1 NH, bei dem ein kleiner Fr gelegt werden kann. Am besten am letzten BH von <text:a xlink:type="simple" xlink:href="http://91.98.87.183/felsen/schlossgruppe/reichenhaller_weg" text:style-name="Internet_20_link" text:visited-style-name="Visited_20_Internet_20_Link">Reichenhaller Weg</text:a> abseilen. Ausstieg zum Stand von <text:a xlink:type="simple" xlink:href="http://91.98.87.183/felsen/schlossgruppe/ebersteinburgweg" text:style-name="Internet_20_link" text:visited-style-name="Visited_20_Internet_20_Link">Ebersteinburgweg</text:a> führt zu großem Seilzug.  </text:p>
      <text:h text:style-name="Heading_20_3" text:outline-level="3"><text:bookmark-start text:name="__RefHeading___stand_6"/><text:bookmark-start text:name="stand"/>Stand<text:bookmark-end text:name="__RefHeading___stand_6"/><text:bookmark-end text:name="stand"/></text:h>
      <text:p text:style-name="Text_20_body">Stand von <text:a xlink:type="simple" xlink:href="http://91.98.87.183/felsen/schlossgruppe/reichenhaller_weg" text:style-name="Internet_20_link" text:visited-style-name="Visited_20_Internet_20_Link">Reichenhaller Weg</text:a></text:p>
      <text:h text:style-name="Heading_20_3" text:outline-level="3"><text:bookmark-start text:name="__RefHeading___abstiegabseilen_7"/><text:bookmark-start text:name="abstiegabseilen"/>Abstieg / Abseilen<text:bookmark-end text:name="__RefHeading___abstiegabseilen_7"/><text:bookmark-end text:name="abstiegabseilen"/></text:h>
      <text:list text:style-name="List_20_1" text:continue-numbering="false">
        <text:list-item>
          <text:p text:style-name="List_20_1_Content_First"> Abseilen an Stand von <text:a xlink:type="simple" xlink:href="http://91.98.87.183/felsen/schlossgruppe/reichenhaller_weg" text:style-name="Internet_20_link" text:visited-style-name="Visited_20_Internet_20_Link">Reichenhaller Weg</text:a></text:p>
        </text:list-item>
        <text:list-item>
          <text:p text:style-name="List_20_1_Content_Last"> Auf Grat aussteigen und Abseilen an Stand von <text:a xlink:type="simple" xlink:href="http://91.98.87.183/felsen/schlossgruppe/ebersteinburgweg" text:style-name="Internet_20_link" text:visited-style-name="Visited_20_Internet_20_Link">Ebersteinburgweg</text:a></text:p>
        </text:list-item>
      </text:list>
      <text:h text:style-name="Heading_20_3" text:outline-level="3"><text:bookmark-start text:name="__RefHeading___weitere_informationen_8"/><text:bookmark-start text:name="weitere_informationen"/>Weitere Informationen<text:bookmark-end text:name="__RefHeading___weitere_informationen_8"/><text:bookmark-end text:name="weitere_informationen"/></text:h>
      <text:p text:style-name="Text_20_body">Kombinationen mit den Ausstiegen von <text:a xlink:type="simple" xlink:href="http://91.98.87.183/felsen/schlossgruppe/q" text:style-name="Internet_20_link" text:visited-style-name="Visited_20_Internet_20_Link">Q</text:a> und <text:a xlink:type="simple" xlink:href="http://91.98.87.183/felsen/schlossgruppe/rentnerdach" text:style-name="Internet_20_link" text:visited-style-name="Visited_20_Internet_20_Link">Rentnerdach</text:a> möglich.</text:p>
      <text:p text:style-name="Text_20_body">Routeninfos unvollständig, fehlende Daten werden nachgetragen</text:p>
      <text:p text:style-name="Text_20_body"><text:span text:style-name="Strong_20_Emphasis"><text:a xlink:type="simple" xlink:href="http://91.98.87.183/akn/felsen/schlossgruppe/schliesslerverschneidung_vollendete"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8::17:38</meta:creation-date>
    <dc:creator>Generated</dc:creator>
    <dc:date>2026-08-12T18::17:38</dc:date>
    <dc:language>en-US</dc:language>
    <meta:editing-cycles>1</meta:editing-cycles>
    <meta:editing-duration>PT0S</meta:editing-duration>
    <dc:title>felsen:schlossgruppe:schliesslerverschneidung_vollendete</dc:title>
  </office:meta>
</office:document-meta>
</file>