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wand"/><text:bookmark-start text:name="__RefHeading___schlosswand_1"/><text:bookmark-start text:name="schlosswand"/>Schlosswand<text:bookmark-end text:name="__RefHeading___schlosswand_1"/><text:bookmark-end text:name="schloss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1.SL

<text:line-break/>
2.SL

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. SL: 2 BH, 1 NH<text:line-break/>
2. SL: 2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Ob die 2. SL ursprünglich so geklettert oder über eine andere Variante ausgestiegen wurde, ist nicht bekann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1. SL: Einstieg ca. 3 m rechts eines tief eingeschnittenen Kamins bzw. 20 m links der <text:a xlink:type="simple" xlink:href="http://91.98.87.183/felsen/schlossgruppe/schliesslerverschneidung" text:style-name="Internet_20_link" text:visited-style-name="Visited_20_Internet_20_Link">Schliesslerverschneidung</text:a> an der schmalen O-Wand des ersten Sporns.
Einstieg durch den Riss (oder leichter von rechts einquerend über Stufen) gerade empor den 2 Haken folgen. Dann durch Verschneidung auf Gratrücken. Stand am Ende des horizontalen Gratrückens an BH.<text:line-break/>
2. SL: Vom 1.Stand links ansteigend zu Riss, der schräg nach rechts hochführt (2 NH). An dessen Ende Querung nach rechts an die Kante (SU). Von hier wieder links ansteigend zum Ausstieg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n Stand von <text:a xlink:type="simple" xlink:href="http://91.98.87.183/felsen/schlossgruppe/schluchtpfeiler" text:style-name="Internet_20_link" text:visited-style-name="Visited_20_Internet_20_Link">Schluchtpfeiler</text:a>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. Stand: 1 BH<text:line-break/>
2. Stand: Block, 1 NH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://91.98.87.183/felsen/schlossgruppe/schluchtpfeiler" text:style-name="Internet_20_link" text:visited-style-name="Visited_20_Internet_20_Link">Schluchtpfeiler</text:a></text:p>
        </text:list-item>
        <text:list-item>
          <text:p text:style-name="List_20_1_Content_Last"> zu Fuß zur Ritterplatte, weiterer Abstieg zu Fuß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Die 2. SL wird auch S-Kurve genannt.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schlossgruppe/schloss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8:11</meta:creation-date>
    <dc:creator>Generated</dc:creator>
    <dc:date>2026-08-12T16::38:11</dc:date>
    <dc:language>en-US</dc:language>
    <meta:editing-cycles>1</meta:editing-cycles>
    <meta:editing-duration>PT0S</meta:editing-duration>
    <dc:title>felsen:schlossgruppe:schlosswand</dc:title>
  </office:meta>
</office:document-meta>
</file>