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rissausstieg"/><text:bookmark-start text:name="__RefHeading___schlosswand_rissausstieg_1"/><text:bookmark-start text:name="schlosswand_rissausstieg"/>Schloßwand (Rissausstieg)<text:bookmark-end text:name="__RefHeading___schlosswand_rissausstieg_1"/><text:bookmark-end text:name="schlosswand_riss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2. SL von <text:a xlink:type="simple" xlink:href="http://91.98.87.183/felsen/schlossgruppe/schlosswand" text:style-name="Internet_20_link" text:visited-style-name="Visited_20_Internet_20_Link">Schlosswand</text:a> bis zur SU, dann rechts um die Kante (NH) und an schräg rechts nach oben laufendem, abdrängendem Riss (NH) zum Ausstieg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://91.98.87.183/akn/felsen/schlossgruppe/schlosswand_riss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4:53</meta:creation-date>
    <dc:creator>Generated</dc:creator>
    <dc:date>2026-08-12T16::04:53</dc:date>
    <dc:language>en-US</dc:language>
    <meta:editing-cycles>1</meta:editing-cycles>
    <meta:editing-duration>PT0S</meta:editing-duration>
    <dc:title>felsen:schlossgruppe:schlosswand_rissausstieg</dc:title>
  </office:meta>
</office:document-meta>
</file>