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schmarotzerkante"/><text:bookmark-start text:name="__RefHeading___schlosswand_schmarotzerkante_1"/><text:bookmark-start text:name="schlosswand_schmarotzerkante"/>Schloßwand (Schmarotzerkante)<text:bookmark-end text:name="__RefHeading___schlosswand_schmarotzerkante_1"/><text:bookmark-end text:name="schlosswand_schmarotz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1. Stand von <text:a xlink:type="simple" xlink:href="http://91.98.87.183/felsen/schlossgruppe/schlosswand" text:style-name="Internet_20_link" text:visited-style-name="Visited_20_Internet_20_Link">Schlosswand</text:a> zum 1. BH von <text:a xlink:type="simple" xlink:href="http://91.98.87.183/felsen/schlossgruppe/schlosswand_neue_schlosswand" text:style-name="Internet_20_link" text:visited-style-name="Visited_20_Internet_20_Link">Neue Schlosswand</text:a> (kann mitbenutzt werden) und unter dem BH waagrecht rechts um die Kante. Weiter rechts der Kante (KK) hoch zu schmalem Querband (SU). Zuletzt überhängend (BH) zum Ausstieg.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Block</text:p>
      <text:h text:style-name="Heading_20_3" text:outline-level="3"><text:bookmark-start text:name="__RefHeading___abstiegabseilen_7"/><text:bookmark-start text:name="abstiegabseilen"/>Abstieg / Abseilen<text:bookmark-end text:name="__RefHeading___abstiegabseilen_7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://91.98.87.183/akn/felsen/schlossgruppe/schlosswand_schmarotzer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5:02</meta:creation-date>
    <dc:creator>Generated</dc:creator>
    <dc:date>2026-08-12T16::05:02</dc:date>
    <dc:language>en-US</dc:language>
    <meta:editing-cycles>1</meta:editing-cycles>
    <meta:editing-duration>PT0S</meta:editing-duration>
    <dc:title>felsen:schlossgruppe:schlosswand_schmarotzerkante</dc:title>
  </office:meta>
</office:document-meta>
</file>