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schrottgrenze"/><text:bookmark-start text:name="__RefHeading___schrottgrenze_1"/><text:bookmark-start text:name="schrottgrenze"/>Schrottgrenze<text:bookmark-end text:name="__RefHeading___schrottgrenze_1"/><text:bookmark-end text:name="schrottgrenz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auf Absatz unter <text:a xlink:type="simple" xlink:href="http://91.98.87.183/felsen/schlossgruppe/schlossriss" text:style-name="Internet_20_link" text:visited-style-name="Visited_20_Internet_20_Link">Schlossriss</text:a>. Über Wand (BH) nach rechts an die Kante und dieser kurz folgen (BH). Weiter nach links über die Wand in eine Verschneidung. durch diese und zuletzt leicht zum Gipfel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ist_20_1_Content_First"> Von unten: über <text:a xlink:type="simple" xlink:href="http://91.98.87.183/felsen/schlossgruppe/schlossverschneidung" text:style-name="Internet_20_link" text:visited-style-name="Visited_20_Internet_20_Link">Schlossverschneidung</text:a> oder <text:a xlink:type="simple" xlink:href="http://91.98.87.183/felsen/schlossgruppe/unkaswandl" text:style-name="Internet_20_link" text:visited-style-name="Visited_20_Internet_20_Link">Unkaswandl</text:a> und zu Fuß kurz über das Gamsband nach rechts</text:p>
        </text:list-item>
        <text:list-item>
          <text:p text:style-name="List_20_1_Content_Last"> Von oben: zu Fuß von Ritterplatte und Abseilen an Stand von <text:a xlink:type="simple" xlink:href="http://91.98.87.183/felsen/schlossgruppe/schlossriss" text:style-name="Internet_20_link" text:visited-style-name="Visited_20_Internet_20_Link">Schlossriss</text:a></text:p>
        </text:list-item>
      </text:list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<text:a xlink:type="simple" xlink:href="http://91.98.87.183/felsen/schlossgruppe/nordwand" text:style-name="Internet_20_link" text:visited-style-name="Visited_20_Internet_20_Link">Nordwand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an Stand von <text:a xlink:type="simple" xlink:href="http://91.98.87.183/felsen/schlossgruppe/schlossriss" text:style-name="Internet_20_link" text:visited-style-name="Visited_20_Internet_20_Link">Schlossriss</text:a> und ggf. weiter Abseilen an Stand von <text:a xlink:type="simple" xlink:href="http://91.98.87.183/felsen/schlossgruppe/schlossverschneidung" text:style-name="Internet_20_link" text:visited-style-name="Visited_20_Internet_20_Link">Schlossverschneidung</text:a></text:p>
        </text:list-item>
        <text:list-item>
          <text:p text:style-name="List_20_1_Content_Last"> zu Fuß zur Ritterplatte</text:p>
        </text:list-item>
      </text:list>
      <text:p text:style-name="Text_20_body"><text:span text:style-name="Strong_20_Emphasis"><text:a xlink:type="simple" xlink:href="http://91.98.87.183/akn/felsen/schlossgruppe/schrottgrenz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3:31</meta:creation-date>
    <dc:creator>Generated</dc:creator>
    <dc:date>2026-08-12T16::03:31</dc:date>
    <dc:language>en-US</dc:language>
    <meta:editing-cycles>1</meta:editing-cycles>
    <meta:editing-duration>PT0S</meta:editing-duration>
    <dc:title>felsen:schlossgruppe:schrottgrenze</dc:title>
  </office:meta>
</office:document-meta>
</file>