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elsen:schlossgruppe:shangri_la"/><text:bookmark-start text:name="__RefHeading___shangri-la_1"/><text:bookmark-start text:name="shangri-la"/>Shangri-La<text:bookmark-end text:name="__RefHeading___shangri-la_1"/><text:bookmark-end text:name="shangri-la"/></text:h>
      <text:h text:style-name="Heading_20_3" text:outline-level="3"><text:bookmark-start text:name="__RefHeading___ausrichtung_2"/><text:bookmark-start text:name="ausrichtung"/>Ausrichtung<text:bookmark-end text:name="__RefHeading___ausrichtung_2"/><text:bookmark-end text:name="ausrichtung"/></text:h>
      <text:h text:style-name="Heading_20_3" text:outline-level="3"><text:bookmark-start text:name="__RefHeading___schwierigkeitsgrad_3"/><text:bookmark-start text:name="schwierigkeitsgrad"/>Schwierigkeitsgrad<text:bookmark-end text:name="__RefHeading___schwierigkeitsgrad_3"/><text:bookmark-end text:name="schwierigkeitsgrad"/></text:h>
      <text:h text:style-name="Heading_20_3" text:outline-level="3"><text:bookmark-start text:name="__RefHeading___zwischenhaken_4"/><text:bookmark-start text:name="zwischenhaken"/>Zwischenhaken<text:bookmark-end text:name="__RefHeading___zwischenhaken_4"/><text:bookmark-end text:name="zwischenhaken"/></text:h>
      <text:p text:style-name="Text_20_body">keine</text:p>
      <text:h text:style-name="Heading_20_3" text:outline-level="3"><text:bookmark-start text:name="__RefHeading___routenbeschreibung_5"/><text:bookmark-start text:name="routenbeschreibung"/>Routenbeschreibung<text:bookmark-end text:name="__RefHeading___routenbeschreibung_5"/><text:bookmark-end text:name="routenbeschreibung"/></text:h>
      <text:p text:style-name="Text_20_body">Einstieg rechts von <text:a xlink:type="simple" xlink:href="http://91.98.87.183/felsen/schlossgruppe/rock_n_roll" text:style-name="Internet_20_link" text:visited-style-name="Visited_20_Internet_20_Link">It's a long way …</text:a> bei Riss. Kleingriffig fordernd durch den Riss. Der Schwierigkeitsgrad sollte beherrscht werden. Weiter links der Kante des Massivs in einem Riss, welcher bis zu einem Überhang führt und komplett selbst abgesichert wird. In gerader Linie zum Ausstieg.</text:p>
      <text:h text:style-name="Heading_20_3" text:outline-level="3"><text:bookmark-start text:name="__RefHeading___zustieg_6"/><text:bookmark-start text:name="zustieg"/>Zustieg<text:bookmark-end text:name="__RefHeading___zustieg_6"/><text:bookmark-end text:name="zustieg"/></text:h>
      <text:list text:style-name="List_20_1" text:continue-numbering="false">
        <text:list-item>
          <text:p text:style-name="List_20_1_Content_First"> zu Fuß über Zustiegspfad</text:p>
        </text:list-item>
        <text:list-item>
          <text:p text:style-name="List_20_1_Content_Last"> zu Fuß von Ritterplatte und Abseilen an Stand von <text:a xlink:type="simple" xlink:href="http://91.98.87.183/felsen/schlossgruppe/schluchtpfeiler" text:style-name="Internet_20_link" text:visited-style-name="Visited_20_Internet_20_Link">Schluchtpfeiler</text:a></text:p>
        </text:list-item>
      </text:list>
      <text:h text:style-name="Heading_20_3" text:outline-level="3"><text:bookmark-start text:name="__RefHeading___stand_7"/><text:bookmark-start text:name="stand"/>Stand<text:bookmark-end text:name="__RefHeading___stand_7"/><text:bookmark-end text:name="stand"/></text:h>
      <text:p text:style-name="Text_20_body">Block</text:p>
      <text:h text:style-name="Heading_20_3" text:outline-level="3"><text:bookmark-start text:name="__RefHeading___abstiegabseilen_8"/><text:bookmark-start text:name="abstiegabseilen"/>Abstieg / Abseilen<text:bookmark-end text:name="__RefHeading___abstiegabseilen_8"/><text:bookmark-end text:name="abstiegabseilen"/></text:h>
      <text:list text:style-name="List_20_1" text:continue-numbering="false">
        <text:list-item>
          <text:p text:style-name="List_20_1_Content_First"> Abseilen an Stand von <text:a xlink:type="simple" xlink:href="http://91.98.87.183/felsen/schlossgruppe/schluchtpfeiler" text:style-name="Internet_20_link" text:visited-style-name="Visited_20_Internet_20_Link">Schluchtpfeiler</text:a></text:p>
        </text:list-item>
        <text:list-item>
          <text:p text:style-name="List_20_1_Content_Last"> zu Fuß zur Ritterplatte, weiterer Abstieg zu Fuß</text:p>
        </text:list-item>
      </text:list>
      <text:p text:style-name="Text_20_body"><text:span text:style-name="Strong_20_Emphasis"><text:a xlink:type="simple" xlink:href="http://91.98.87.183/akn/felsen/schlossgruppe/shangri_la" text:style-name="Internet_20_link" text:visited-style-name="Visited_20_Internet_20_Link">AKN Infos</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6::38:03</meta:creation-date>
    <dc:creator>Generated</dc:creator>
    <dc:date>2026-08-12T16::38:03</dc:date>
    <dc:language>en-US</dc:language>
    <meta:editing-cycles>1</meta:editing-cycles>
    <meta:editing-duration>PT0S</meta:editing-duration>
    <dc:title>felsen:schlossgruppe:shangri_la</dc:title>
  </office:meta>
</office:document-meta>
</file>