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schlossgruppe:zeitenwende"/><text:bookmark-start text:name="__RefHeading___zeitenwende_1"/><text:bookmark-start text:name="zeitenwende"/>Zeitenwende<text:bookmark-end text:name="__RefHeading___zeitenwende_1"/><text:bookmark-end text:name="zeitenwende"/></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3 BH</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An der Südwand des Vorbaus Einstieg am linken Ende des Daches. Zwischen den beiden Rissen hoch bis unter das Dach (BH). Weiter geradeaus über das Dach zum Umlenker. Weiterweg möglich direkt über BH mit Ring oder links davon über blockiges Gelände.</text:p>
      <text:h text:style-name="Heading_20_3" text:outline-level="3"><text:bookmark-start text:name="__RefHeading___zustieg_6"/><text:bookmark-start text:name="zustieg"/>Zustieg<text:bookmark-end text:name="__RefHeading___zustieg_6"/><text:bookmark-end text:name="zustieg"/></text:h>
      <text:list text:style-name="List_20_1" text:continue-numbering="false">
        <text:list-item>
          <text:p text:style-name="List_20_1_Content_First"> zu Fuß über Zustiegspfad</text:p>
        </text:list-item>
        <text:list-item>
          <text:p text:style-name="List_20_1_Content_Last"> zu Fuß von Ritterplatte und Abseilen an Stand von <text:a xlink:type="simple" xlink:href="http://91.98.87.183/felsen/schlossgruppe/schluchtpfeiler" text:style-name="Internet_20_link" text:visited-style-name="Visited_20_Internet_20_Link">Schluchtpfeiler</text:a></text:p>
        </text:list-item>
      </text:list>
      <text:h text:style-name="Heading_20_3" text:outline-level="3"><text:bookmark-start text:name="__RefHeading___stand_7"/><text:bookmark-start text:name="stand"/>Stand<text:bookmark-end text:name="__RefHeading___stand_7"/><text:bookmark-end text:name="stand"/></text:h>
      <text:list text:style-name="List_20_1" text:continue-numbering="false">
        <text:list-item>
          <text:p text:style-name="List_20_1_Content_First"> Stand/Umlenken an BH mit Ring</text:p>
        </text:list-item>
        <text:list-item>
          <text:p text:style-name="List_20_1_Content_Last"> 1. Stand von <text:a xlink:type="simple" xlink:href="http://91.98.87.183/felsen/schlossgruppe/schlosswand" text:style-name="Internet_20_link" text:visited-style-name="Visited_20_Internet_20_Link">Schlosswand</text:a></text:p>
        </text:list-item>
      </text:list>
      <text:h text:style-name="Heading_20_3" text:outline-level="3"><text:bookmark-start text:name="__RefHeading___abstiegabseilen_8"/><text:bookmark-start text:name="abstiegabseilen"/>Abstieg / Abseilen<text:bookmark-end text:name="__RefHeading___abstiegabseilen_8"/><text:bookmark-end text:name="abstiegabseilen"/></text:h>
      <text:list text:style-name="List_20_1" text:continue-numbering="false">
        <text:list-item>
          <text:p text:style-name="List_20_1_Content_First"> UL/Abseilen an BH mit Ring</text:p>
        </text:list-item>
        <text:list-item>
          <text:p text:style-name="List_20_1_Content_Last"> weiterklettern bis zum 1. Stand der <text:a xlink:type="simple" xlink:href="http://91.98.87.183/felsen/schlossgruppe/schlosswand" text:style-name="Internet_20_link" text:visited-style-name="Visited_20_Internet_20_Link">Schlosswand</text:a> über das Wändchen über dem UL oder links davon über blockigen Anstieg</text:p>
        </text:list-item>
      </text:list>
      <text:p text:style-name="Text_20_body"><text:span text:style-name="Strong_20_Emphasis"><text:a xlink:type="simple" xlink:href="http://91.98.87.183/akn/felsen/schlossgruppe/zeitenwende"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3T08::30:02</meta:creation-date>
    <dc:creator>Generated</dc:creator>
    <dc:date>2026-08-13T08::30:02</dc:date>
    <dc:language>en-US</dc:language>
    <meta:editing-cycles>1</meta:editing-cycles>
    <meta:editing-duration>PT0S</meta:editing-duration>
    <dc:title>felsen:schlossgruppe:zeitenwende</dc:title>
  </office:meta>
</office:document-meta>
</file>