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Rissverschneidung im rechten Teil der O-Wand auf einen Pfeilerkopf (BH). Original hierher: In die Scharte nördlich des Turms und durch eine Rissverschneidung. Kurz gerade hoch und linkshaltend an waagrechten Leisten zum St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</text:p>
      <text:p text:style-name="Text_20_body"><text:span text:style-name="Strong_20_Emphasis"><text:a xlink:type="simple" xlink:href="http://91.98.87.183/akn/felsen/villnoesser_nadel/nord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2:08</meta:creation-date>
    <dc:creator>Generated</dc:creator>
    <dc:date>2026-08-12T16::42:08</dc:date>
    <dc:language>en-US</dc:language>
    <meta:editing-cycles>1</meta:editing-cycles>
    <meta:editing-duration>PT0S</meta:editing-duration>
    <dc:title>felsen:villnoesser_nadel:nordwand</dc:title>
  </office:meta>
</office:document-meta>
</file>