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villnoesser_nadel:normalweg"/><text:bookmark-start text:name="__RefHeading___normalweg_1"/><text:bookmark-start text:name="normalweg"/>Normalweg<text:bookmark-end text:name="__RefHeading___normalweg_1"/><text:bookmark-end text:name="normal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ilhelm Paulcke	(um 1890) </text:p>
      <text:h text:style-name="Heading_20_3" text:outline-level="3"><text:bookmark-start text:name="__RefHeading___historie_6"/><text:bookmark-start text:name="historie"/>Historie<text:bookmark-end text:name="__RefHeading___historie_6"/><text:bookmark-end text:name="historie"/></text:h>
      <text:p text:style-name="Text_20_body">An der Stelle des 1. BH war schon zu Zeiten des Erstbegehers ein „Mauerhaken“ (NH) als Stand. Die Variante, von dort direkt hoch zu klettern, wurde damals schon geklettert (Wandvariante).<text:line-break/>
Ursprünglicher Schwierigkeitsgrad 4.<text:line-break/>
Ursprünglicher Name „Südwand“</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n der Südwand rechts (BH). Schräg links hinauf über erst gut gestuftes Gelände, um zu einem Absatz in Wandmitte (BH) zu gelangen. Von dort ansteigend nach rechts um die Kante queren, und dort (brüchig) zum Gipfel weiter. Üblicher Ausstieg über <text:a xlink:type="simple" xlink:href="http://91.98.87.183/felsen/villnoesser_nadel/normalweg_wandvariante" text:style-name="Internet_20_link" text:visited-style-name="Visited_20_Internet_20_Link">Wandvariante</text:a>, dann E0.<text:line-break/>
Variation: Route auch durch Querung von der Scharte nördlich des Turms zu erreich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Einstieg: 1 BH</text:p>
        </text:list-item>
        <text:list-item>
          <text:p text:style-name="List_20_1_Content_Last"> Stand: 1 BH</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91.98.87.183/felsen/villnoesser_nadel/nordwand" text:style-name="Internet_20_link" text:visited-style-name="Visited_20_Internet_20_Link">Nordwand</text:a></text:p>
      <text:p text:style-name="Text_20_body"><text:span text:style-name="Strong_20_Emphasis"><text:a xlink:type="simple" xlink:href="http://91.98.87.183/akn/felsen/villnoesser_nadel/normal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9::08:57</meta:creation-date>
    <dc:creator>Generated</dc:creator>
    <dc:date>2026-08-13T09::08:57</dc:date>
    <dc:language>en-US</dc:language>
    <meta:editing-cycles>1</meta:editing-cycles>
    <meta:editing-duration>PT0S</meta:editing-duration>
    <dc:title>felsen:villnoesser_nadel:normalweg</dc:title>
  </office:meta>
</office:document-meta>
</file>