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felsen:villnoesser_nadel:suedostkante"/><text:bookmark-start text:name="__RefHeading___suedostkante_1"/><text:bookmark-start text:name="suedostkante"/>Südostkante<text:bookmark-end text:name="__RefHeading___suedostkante_1"/><text:bookmark-end text:name="suedostkante"/></text:h>
      <text:h text:style-name="Heading_20_3" text:outline-level="3"><text:bookmark-start text:name="__RefHeading___ausrichtung_2"/><text:bookmark-start text:name="ausrichtung"/>Ausrichtung<text:bookmark-end text:name="__RefHeading___ausrichtung_2"/><text:bookmark-end text:name="ausrichtung"/></text:h>
      <text:h text:style-name="Heading_20_3" text:outline-level="3"><text:bookmark-start text:name="__RefHeading___schwierigkeitsgrad_3"/><text:bookmark-start text:name="schwierigkeitsgrad"/>Schwierigkeitsgrad<text:bookmark-end text:name="__RefHeading___schwierigkeitsgrad_3"/><text:bookmark-end text:name="schwierigkeitsgrad"/></text:h>
      <text:h text:style-name="Heading_20_3" text:outline-level="3"><text:bookmark-start text:name="__RefHeading___erstbegeher_4"/><text:bookmark-start text:name="erstbegeher"/>Erstbegeher<text:bookmark-end text:name="__RefHeading___erstbegeher_4"/><text:bookmark-end text:name="erstbegeher"/></text:h>
      <text:p text:style-name="Text_20_body">nicht bekannt</text:p>
      <text:h text:style-name="Heading_20_3" text:outline-level="3"><text:bookmark-start text:name="__RefHeading___historie_5"/><text:bookmark-start text:name="historie"/>Historie<text:bookmark-end text:name="__RefHeading___historie_5"/><text:bookmark-end text:name="historie"/></text:h>
      <text:p text:style-name="Text_20_body">Ursprünglich 4-</text:p>
      <text:h text:style-name="Heading_20_3" text:outline-level="3"><text:bookmark-start text:name="__RefHeading___zustieg_6"/><text:bookmark-start text:name="zustieg"/>Zustieg<text:bookmark-end text:name="__RefHeading___zustieg_6"/><text:bookmark-end text:name="zustieg"/></text:h>
      <text:p text:style-name="Text_20_body">zu Fuß über Zustiegspfad</text:p>
      <text:h text:style-name="Heading_20_3" text:outline-level="3"><text:bookmark-start text:name="__RefHeading___stand_7"/><text:bookmark-start text:name="stand"/>Stand<text:bookmark-end text:name="__RefHeading___stand_7"/><text:bookmark-end text:name="stand"/></text:h>
      <text:p text:style-name="Text_20_body">Stand von <text:a xlink:type="simple" xlink:href="http://91.98.87.183/felsen/villnoesser_nadel/normalweg" text:style-name="Internet_20_link" text:visited-style-name="Visited_20_Internet_20_Link">Normalweg</text:a></text:p>
      <text:h text:style-name="Heading_20_3" text:outline-level="3"><text:bookmark-start text:name="__RefHeading___abstiegabseilen_8"/><text:bookmark-start text:name="abstiegabseilen"/>Abstieg / Abseilen<text:bookmark-end text:name="__RefHeading___abstiegabseilen_8"/><text:bookmark-end text:name="abstiegabseilen"/></text:h>
      <text:p text:style-name="Text_20_body">Abseilen an Stand von <text:a xlink:type="simple" xlink:href="http://91.98.87.183/felsen/villnoesser_nadel/nordwand" text:style-name="Internet_20_link" text:visited-style-name="Visited_20_Internet_20_Link">Nordwand</text:a></text:p>
      <text:h text:style-name="Heading_20_3" text:outline-level="3"><text:bookmark-start text:name="__RefHeading___weitere_informationen_9"/><text:bookmark-start text:name="weitere_informationen"/>Weitere Informationen<text:bookmark-end text:name="__RefHeading___weitere_informationen_9"/><text:bookmark-end text:name="weitere_informationen"/></text:h>
      <text:p text:style-name="Text_20_body">Routeninfos unvollständig, fehlende Daten werden nachgetragen</text:p>
      <text:p text:style-name="Text_20_body"><text:span text:style-name="Strong_20_Emphasis"><text:a xlink:type="simple" xlink:href="http://91.98.87.183/akn/felsen/villnoesser_nadel/suedostkante" text:style-name="Internet_20_link" text:visited-style-name="Visited_20_Internet_20_Link">AKN Infos</text:a></text:span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a "Mort"</meta:generator>
    <meta:initial-creator>Generated</meta:initial-creator>
    <meta:creation-date>2026-08-12T16::39:44</meta:creation-date>
    <dc:creator>Generated</dc:creator>
    <dc:date>2026-08-12T16::39:44</dc:date>
    <dc:language>en-US</dc:language>
    <meta:editing-cycles>1</meta:editing-cycles>
    <meta:editing-duration>PT0S</meta:editing-duration>
    <dc:title>felsen:villnoesser_nadel:suedostkante</dc:title>
  </office:meta>
</office:document-meta>
</file>