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09188adb30d348620f8081cced4f157.jpg"/>
  <manifest:file-entry manifest:media-type="image/png" manifest:full-path="Pictures/0ed518f1c1087a28e3a1d94c489221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villnoesser_nadel"/><text:bookmark-start text:name="__RefHeading___villnoesser_nadel_1"/><text:bookmark-start text:name="villnoesser_nadel"/>Villnößer Nadel<text:bookmark-end text:name="__RefHeading___villnoesser_nadel_1"/><text:bookmark-end text:name="villnoesser_nade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673, 8.25559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80.01cm" style:rel-width="100%"><draw:text-box><text:p text:style-name="legendcenter"><draw:frame draw:style-name="media" draw:name="Array" text:anchor-type="as-char" draw:z-index="0" svg:width="80.01cm" style:rel-width="100%" svg:height="106.68cm" style:rel-height="scale"><draw:image xlink:href="Pictures/709188adb30d348620f8081cced4f157.jpg" xlink:type="simple" xlink:show="embed" xlink:actuate="onLoad"/></draw:frame>Array</text:p></draw:text-box></draw:frame><draw:frame draw:style-name="media" draw:name="Array Legend" text:anchor-type="as-char" draw:z-index="0" svg:width="15.663333333333cm"><draw:text-box><text:p text:style-name="legendcenter"><draw:frame draw:style-name="media" draw:name="Array" text:anchor-type="as-char" draw:z-index="1" svg:width="15.663333333333cm" svg:height="15.663333333333cm"><draw:image xlink:href="Pictures/0ed518f1c1087a28e3a1d94c4892218e.png" xlink:type="simple" xlink:show="embed" xlink:actuate="onLoad"/></draw:frame>Array</text:p></draw:text-box></draw:frame><text:a xlink:type="simple" xlink:href="https://de.wikipedia.org/wiki/Geislergruppe" text:style-name="Internet_20_link" text:visited-style-name="Visited_20_Internet_20_Link">Herkunft des Namens: Odla di Funes (Geislergruppe, Dolomiten)</text:a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20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9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list text:style-name="List_20_1" text:continue-numbering="false">
        <text:list-item>
          <text:p text:style-name="LastListParagraph_List_20_1_Content_First"> Vom Waldparkplatz aus folgt man dem Wanderweg bis zur Abzweigung „Felsenweg„. Vom „unteren Felsenweg“ den „Einsiedlerpfad„ bei den Drei Halten direkt hinauf. An der <text:a xlink:type="simple" xlink:href="http://91.98.87.183/felsen/disgrazia" text:style-name="Internet_20_link" text:visited-style-name="Visited_20_Internet_20_Link">Disgrazia</text:a> vorbei und links am <text:a xlink:type="simple" xlink:href="http://91.98.87.183/felsen/bismarckmassiv" text:style-name="Internet_20_link" text:visited-style-name="Visited_20_Internet_20_Link">Bismarckmassiv</text:a> und <text:a xlink:type="simple" xlink:href="http://91.98.87.183/felsen/fermeda" text:style-name="Internet_20_link" text:visited-style-name="Visited_20_Internet_20_Link">Fermeda</text:a> vorbei beim „Vesperstein“ ein paar Stufen hinunter, dann den Pfad rechts verlassen und über weitere Stufen direkt zum Fels.</text:p>
        </text:list-item>
      </text:list>
      <text:list text:style-name="List_20_1" text:continue-numbering="false">
        <text:list-item>
          <text:p text:style-name="LastListParagraph_List_20_1_Content_First"> Vom „unteren Felsenweg“ steigt man über den „Einsiedlerpfad“ von der <text:a xlink:type="simple" xlink:href="http://91.98.87.183/felsen/falkenwand" text:style-name="Internet_20_link" text:visited-style-name="Visited_20_Internet_20_Link">Falkenwand</text:a> aus ein paar Treppen hinauf am Einstieg „Bockgrat“ vorbei nach Osten Richtung Einstieg „Blockgrat“ und <text:a xlink:type="simple" xlink:href="http://91.98.87.183/felsen/beckerturm" text:style-name="Internet_20_link" text:visited-style-name="Visited_20_Internet_20_Link">Beckerturm</text:a>. Hier durch einen Durchschlupf und nach 20m links über weitere Stufen direkt zum Fels.</text:p>
        </text:list-item>
      </text:list>
      <text:h text:style-name="Heading_20_3" text:outline-level="3"><text:bookmark-start text:name="__RefHeading___routen_7"/><text:bookmark-start text:name="routen"/>Routen<text:bookmark-end text:name="__RefHeading___routen_7"/><text:bookmark-end text:name="rou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91.98.87.183/felsen/villnoesser_nadel/westkante" text:style-name="Internet_20_link" text:visited-style-name="Visited_20_Internet_20_Link">West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villnoesser_nadel/westkante_invalidentrail" text:style-name="Internet_20_link" text:visited-style-name="Visited_20_Internet_20_Link">Westkante (Invalidentrail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villnoesser_nadel/normalweg" text:style-name="Internet_20_link" text:visited-style-name="Visited_20_Internet_20_Link">Normal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villnoesser_nadel/normalweg_kiefernriss" text:style-name="Internet_20_link" text:visited-style-name="Visited_20_Internet_20_Link">Normalweg (Kiefernriss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villnoesser_nadel/normalweg_wandvariante" text:style-name="Internet_20_link" text:visited-style-name="Visited_20_Internet_20_Link">Normalweg (Wand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villnoesser_nadel/suedostkante" text:style-name="Internet_20_link" text:visited-style-name="Visited_20_Internet_20_Link">Südost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villnoesser_nadel/suedostkante_direkte_ostkante" text:style-name="Internet_20_link" text:visited-style-name="Visited_20_Internet_20_Link">Südostkante (Direkte Ostk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villnoesser_nadel/direkte_ostwand" text:style-name="Internet_20_link" text:visited-style-name="Visited_20_Internet_20_Link">Direkte Ostw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villnoesser_nadel/nordwand" text:style-name="Internet_20_link" text:visited-style-name="Visited_20_Internet_20_Link">Nordwand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29:19</meta:creation-date>
    <dc:creator>Generated</dc:creator>
    <dc:date>2026-08-12T15::29:19</dc:date>
    <dc:language>en-US</dc:language>
    <meta:editing-cycles>1</meta:editing-cycles>
    <meta:editing-duration>PT0S</meta:editing-duration>
    <dc:title>felsen:villnoesser_nadel</dc:title>
  </office:meta>
</office:document-meta>
</file>