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blindes_huhn"/><text:bookmark-start text:name="__RefHeading___blindes_huhn_1"/><text:bookmark-start text:name="blindes_huhn"/>Blindes Huhn<text:bookmark-end text:name="__RefHeading___blindes_huhn_1"/><text:bookmark-end text:name="blindes_huh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Rolf Gundermann 1985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Rechts des Unzuverlässigen Turms in einer stumpfen Verschneidung empor. Mittels Linksquerung unter einem Wulst oben aus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://91.98.87.183/felsen/waende_oestl_des_bismarckmassivs/auswurfriss" text:style-name="Internet_20_link" text:visited-style-name="Visited_20_Internet_20_Link">Auswurfriss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m Stand von <text:a xlink:type="simple" xlink:href="http://91.98.87.183/felsen/waende_oestl_des_bismarckmassivs/auswurfriss" text:style-name="Internet_20_link" text:visited-style-name="Visited_20_Internet_20_Link">Auswurfriss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waende_oestl_des_bismarckmassivs/blindes_huh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9:53</meta:creation-date>
    <dc:creator>Generated</dc:creator>
    <dc:date>2026-08-12T16::39:53</dc:date>
    <dc:language>en-US</dc:language>
    <meta:editing-cycles>1</meta:editing-cycles>
    <meta:editing-duration>PT0S</meta:editing-duration>
    <dc:title>felsen:waende_oestl_des_bismarckmassivs:blindes_huhn</dc:title>
  </office:meta>
</office:document-meta>
</file>