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waende_oestl_des_bismarckmassivs:peutereygrat"/><text:bookmark-start text:name="__RefHeading___peutereygrat_1"/><text:bookmark-start text:name="peutereygrat"/>Peutereygrat<text:bookmark-end text:name="__RefHeading___peutereygrat_1"/><text:bookmark-end text:name="peutereygrat"/></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h text:style-name="Heading_20_3" text:outline-level="3"><text:bookmark-start text:name="__RefHeading___zwischenhaken_4"/><text:bookmark-start text:name="zwischenhaken"/>Zwischenhaken<text:bookmark-end text:name="__RefHeading___zwischenhaken_4"/><text:bookmark-end text:name="zwischenhaken"/></text:h>
      <text:p text:style-name="Text_20_body">1 BH</text:p>
      <text:h text:style-name="Heading_20_3" text:outline-level="3"><text:bookmark-start text:name="__RefHeading___erstbegeher_5"/><text:bookmark-start text:name="erstbegeher"/>Erstbegeher<text:bookmark-end text:name="__RefHeading___erstbegeher_5"/><text:bookmark-end text:name="erstbegeher"/></text:h>
      <text:p text:style-name="Text_20_body">nicht bekannt - vor 1985</text:p>
      <text:h text:style-name="Heading_20_3" text:outline-level="3"><text:bookmark-start text:name="__RefHeading___routenbeschreibung_6"/><text:bookmark-start text:name="routenbeschreibung"/>Routenbeschreibung<text:bookmark-end text:name="__RefHeading___routenbeschreibung_6"/><text:bookmark-end text:name="routenbeschreibung"/></text:h>
      <text:p text:style-name="Text_20_body">Am Beginn der kleinen Schlucht gegenüber des Einstiegs von Südgrat über eine teils moosige, gestufte Gratrippe zu Absatz unter einer großen Verschneidung. Baldmöglichst nach links aus der Verschneidung zur Kante und dieser entlang bis zu BH unter Wulst. Direkt über den Wulst, zuletzt leicht rechts zu Stand.</text:p>
      <text:h text:style-name="Heading_20_3" text:outline-level="3"><text:bookmark-start text:name="__RefHeading___zustieg_7"/><text:bookmark-start text:name="zustieg"/>Zustieg<text:bookmark-end text:name="__RefHeading___zustieg_7"/><text:bookmark-end text:name="zustieg"/></text:h>
      <text:p text:style-name="Text_20_body">zu Fuß über Zustiegspfad</text:p>
      <text:h text:style-name="Heading_20_3" text:outline-level="3"><text:bookmark-start text:name="__RefHeading___stand_8"/><text:bookmark-start text:name="stand"/>Stand<text:bookmark-end text:name="__RefHeading___stand_8"/><text:bookmark-end text:name="stand"/></text:h>
      <text:p text:style-name="Text_20_body">1 BH</text:p>
      <text:h text:style-name="Heading_20_3" text:outline-level="3"><text:bookmark-start text:name="__RefHeading___abstiegabseilen_9"/><text:bookmark-start text:name="abstiegabseilen"/>Abstieg / Abseilen<text:bookmark-end text:name="__RefHeading___abstiegabseilen_9"/><text:bookmark-end text:name="abstiegabseilen"/></text:h>
      <text:p text:style-name="Text_20_body">Abseilen an Stand</text:p>
      <text:p text:style-name="Text_20_body"><text:span text:style-name="Strong_20_Emphasis"><text:a xlink:type="simple" xlink:href="http://91.98.87.183/akn/felsen/waende_oestl_des_bismarckmassivs/peutereygrat" text:style-name="Internet_20_link" text:visited-style-name="Visited_20_Internet_20_Link">AKN Infos</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6::07:19</meta:creation-date>
    <dc:creator>Generated</dc:creator>
    <dc:date>2026-08-12T16::07:19</dc:date>
    <dc:language>en-US</dc:language>
    <meta:editing-cycles>1</meta:editing-cycles>
    <meta:editing-duration>PT0S</meta:editing-duration>
    <dc:title>felsen:waende_oestl_des_bismarckmassivs:peutereygrat</dc:title>
  </office:meta>
</office:document-meta>
</file>